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lore:bozanstva:tama:crnjobog"/><text:bookmark-start text:name="__RefHeading___czernobog_1"/><text:bookmark-start text:name="czernobog"/>Czernobog<text:bookmark-end text:name="__RefHeading___czernobog_1"/><text:bookmark-end text:name="czernobog"/></text:h>
      <table:table table:style-name="Table">
        <table:table-column/>
        <table:table-column/>
        <table:table-row/>
        <table:table-row>
          <table:table-cell office:value-type="string" table:style-name="tablecell">
            <text:p text:style-name="tablealignleft">God of:</text:p>
          </table:table-cell>
          <table:table-cell office:value-type="string" table:style-name="tablecell">
            <text:p text:style-name="tablealignleft"> Night and Beasts</text:p>
          </table:table-cell>
        </table:table-row>
        <table:table-row>
          <table:table-cell office:value-type="string" table:style-name="tablecell">
            <text:p text:style-name="tablealignleft">Pantheon:</text:p>
          </table:table-cell>
          <table:table-cell office:value-type="string" table:style-name="tablecell">
            <text:p text:style-name="tablealignleft"> Darkness and Chaos</text:p>
          </table:table-cell>
        </table:table-row>
        <table:table-row>
          <table:table-cell office:value-type="string" table:style-name="tablecell">
            <text:p text:style-name="tablealignleft">Symbol:</text:p>
          </table:table-cell>
          <table:table-cell office:value-type="string" table:style-name="tablecell">
            <text:p text:style-name="tablealignleft"> Hammer, maul</text:p>
          </table:table-cell>
        </table:table-row>
      </table:table>
      <text:p text:style-name="Text_20_body">Leader of the pantheon of Darkness and a member of the pantheon of Chaos. Although at first it might seem that this would cause disagreements with Tharizdun and thereby Shar, their goals are similar enough that there are usually no problems. However, their methods differ greatly. Unlike many other “dark” gods, Črnjobog uses death only as a tool to achieve his goals, not as an inexhaustible source of pleasure.</text:p>
      <text:p text:style-name="Text_20_body">All of his children, including the goddess Raven Queen, are deformed because he was cursed by a certain goddess. That did not stop him from having many children with several goddesses.</text:p>
      <text:p text:style-name="Text_20_body">A giant with the head of a bull, sharp horns in six pairs, and long black hair braided into dreadlocks that merge with a woven beard. In his hand, he holds a maul the size of a small house. Upon the maul, history itself is etched. His eyes are black as night, and his fur is dark. Most can only see his muzzle and two deep eyes, as the rest of his body merges with the darkness that surrounds him.</text:p>
      <text:p text:style-name="Text_20_body">There is a legend that Črnjobog has a brother, Bijelobog — a more pleasant deity who is known to help mortals.\
Due to lack of evidence, many theologians believe that Bijelobog is simply Črnjobog in a good mood, or an invention of other theologians who cannot see the god of darkness and chaos as anything but pure evil.
Because of his many children, he is also considered quite the womanizer. It is not known how much truth (or pleasure) there is in that.</text:p>
      <text:p text:style-name="Text_20_body">The followers of Črnjobog vary greatly depending on their devotion. Often unaccepted outside of this pantheon, many of his churches are hidden and resemble cults.\
He also has a significant number of cultists who worship him and offer human sacrifices. Such cultists are usually fanatical and know little about the true worship of this god. Nevertheless, this grants him power — as does the general fear of darkness, which constantly feeds him.\</text:p>
      <text:p text:style-name="Text_20_body">The most common gifts to his followers are magical beasts, power over the control of darkness, and special senses such as darkvision, as well as heightened smell and heari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7::10:48</meta:creation-date>
    <dc:creator>Generated</dc:creator>
    <dc:date>2026-09-13T17::10:48</dc:date>
    <dc:language>en-US</dc:language>
    <meta:editing-cycles>1</meta:editing-cycles>
    <meta:editing-duration>PT0S</meta:editing-duration>
    <dc:title>en:lore:bozanstva:tama:crnjobog</dc:title>
  </office:meta>
</office:document-meta>
</file>