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zivot"/><text:bookmark-start text:name="__RefHeading___life_1"/><text:bookmark-start text:name="life"/>Life<text:bookmark-end text:name="__RefHeading___life_1"/><text:bookmark-end text:name="lif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ivot:pelor" text:style-name="Internet_20_link" text:visited-style-name="Visited_20_Internet_20_Link">Pelor</text:a></text:span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Safety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Life and Light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Shield with a sun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ivot:ziva" text:style-name="Internet_20_link" text:visited-style-name="Visited_20_Internet_20_Link">Živa</text:a></text:span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 </text:p>
                </table:table-cell>
                <table:table-cell office:value-type="string" table:style-name="tablecell">
                  <text:p text:style-name="tablealignleft">Creation of all 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Seed with a stalk and a little tail, where one of the stalk’s leaflets and the tip of the little tail join into a circle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ivot:arawai" text:style-name="Internet_20_link" text:visited-style-name="Visited_20_Internet_20_Link">Arawai</text:a></text:span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 </text:p>
                </table:table-cell>
                <table:table-cell office:value-type="string" table:style-name="tablecell">
                  <text:p text:style-name="tablealignleft">Calm and serenity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Has no unified symbol as it is highly regionalized, but a silhouette of a female figure often appears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ivot:vesna" text:style-name="Internet_20_link" text:visited-style-name="Visited_20_Internet_20_Link">Vesna</text:a></text:span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 </text:p>
                </table:table-cell>
                <table:table-cell office:value-type="string" table:style-name="tablecell">
                  <text:p text:style-name="tablealignleft">Fertility of all living beings, both fauna and flora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Life and Natur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Twig with two leaves or a pregnant woman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ivot:jezus_kristus" text:style-name="Internet_20_link" text:visited-style-name="Visited_20_Internet_20_Link">Jezuš Kristuš</text:a></text:span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Humility and the after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Life and Death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Cross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kaos:kupalo" text:style-name="Internet_20_link" text:visited-style-name="Visited_20_Internet_20_Link">Kupalo</text:a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Alcohol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Chaos and 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Has no specific symbol so they vary from beer mugs through wine glasses and grapes all the way to ears of wheat<text:line-break/>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priroda:lada" text:style-name="Internet_20_link" text:visited-style-name="Visited_20_Internet_20_Link">Lada</text:a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 </text:p>
                </table:table-cell>
                <table:table-cell office:value-type="string" table:style-name="tablecell">
                  <text:p text:style-name="tablealignleft">Spring and harvest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Nature and 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Cherry tree framed by a wheat braid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red:teuta" text:style-name="Internet_20_link" text:visited-style-name="Visited_20_Internet_20_Link">Teuta</text:a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Fate and protection of the needy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Order and Life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Skull covered by waves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smrt:wee-jas" text:style-name="Internet_20_link" text:visited-style-name="Visited_20_Internet_20_Link">Wee-Jas</text:a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 </text:p>
                </table:table-cell>
                <table:table-cell office:value-type="string" table:style-name="tablecell">
                  <text:p text:style-name="tablealignleft">Death, beauty, love and eternal happiness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Death, 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Red skull, sometimes with a flame behind it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svijetlo:svarozic" text:style-name="Internet_20_link" text:visited-style-name="Visited_20_Internet_20_Link">Svarožić</text:a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Fire and the hearth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Light and Lif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Simple flame symbol<text:line-break/>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8:30</meta:creation-date>
    <dc:creator>Generated</dc:creator>
    <dc:date>2026-09-13T16::18:30</dc:date>
    <dc:language>en-US</dc:language>
    <meta:editing-cycles>1</meta:editing-cycles>
    <meta:editing-duration>PT0S</meta:editing-duration>
    <dc:title>en:lore:bozanstva:zivot</dc:title>
  </office:meta>
</office:document-meta>
</file>