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lore:bozanstva:zivot:vesna"/><text:bookmark-start text:name="__RefHeading___vesna_1"/><text:bookmark-start text:name="vesna"/>Vesna<text:bookmark-end text:name="__RefHeading___vesna_1"/><text:bookmark-end text:name="vesna"/></text:h>
      <table:table table:style-name="Table">
        <table:table-column/>
        <table:table-column/>
        <table:table-row/>
        <table:table-row>
          <table:table-cell office:value-type="string" table:style-name="tablecell">
            <text:p text:style-name="tablealignleft">Goddess:</text:p>
          </table:table-cell>
          <table:table-cell office:value-type="string" table:style-name="tablecell">
            <text:p text:style-name="tablealignleft"> Fertility of all living beings, both fauna and flora</text:p>
          </table:table-cell>
        </table:table-row>
        <table:table-row>
          <table:table-cell office:value-type="string" table:style-name="tablecell">
            <text:p text:style-name="tablealignleft">Pantheon:</text:p>
          </table:table-cell>
          <table:table-cell office:value-type="string" table:style-name="tablecell">
            <text:p text:style-name="tablealignleft"> Life and Nature</text:p>
          </table:table-cell>
        </table:table-row>
        <table:table-row>
          <table:table-cell office:value-type="string" table:style-name="tablecell">
            <text:p text:style-name="tablealignleft">Symbol:</text:p>
          </table:table-cell>
          <table:table-cell office:value-type="string" table:style-name="tablecell">
            <text:p text:style-name="tablealignleft"> Twig with two leaves or a pregnant woman</text:p>
          </table:table-cell>
        </table:table-row>
      </table:table>
      <text:p text:style-name="Text_20_body">Vesna is the goddess of fertility and the awakening of life, protectress of every blossom, every new birth, and the gentle pulsing of nature. Her power encompasses everything that grows, blooms, and brings forth life—in plants, animals, and people. As a member of the Pantheon of Life and Nature, she embodies the eternal cycle of renewal and the loving forces that quietly move the world.</text:p>
      <text:p text:style-name="Text_20_body">She raised her daughter Wee-Jas alone, with tenderness and resolve. On multiple occasions she protected her from the influence of her other mother, Morana, the cold goddess of death.</text:p>
      <text:p text:style-name="Text_20_body">In her appearance Vesna is wondrous. A tiefling of dazzling beauty, with skin that shimmers like white gold and hair woven from bright red flowers with orange edges and yellow hearts. Her clothing is airy, of silk and lace, seductive and divinely ethereal. Despite her years, Vesna is celebrated as the most beautiful of all deities, the embodiment of allure and fertility.</text:p>
      <text:p text:style-name="Text_20_body">In folk tales Vesna arrives with the first buds of spring. Barefoot and smiling, she walks across the land that awakens from its winter sleep beneath her steps. They say the grass turns green wherever she passes, and pregnant women and animals feel her quiet presence as a blessing of new life. One of the best-known legends tells of Vesna’s dance with the wind on mountain clearings—a dance from which the first petals of wildflowers spring forth.</text:p>
      <text:p text:style-name="Text_20_body">In the villages, girls leave red flowers in woven baskets under the trees, hoping the goddess will grant them love and fertility. The elders believe that a sign of Vesna’s nearness is an encounter with a snake in spring or the sight of a pregnant doe in the forest. Though gentle and generous, Vesna does not tolerate those who disrupt the natural order or fail to respect the sanctity of female life. In those myths her beauty takes on a terrifying aspect, and her wrath brings barrenness—to the land, to hearts, and to souls.</text:p>
      <text:p text:style-name="Text_20_body">Her cult flourishes in fertile valleys, among groves and villages of healers. The faithful of Vesna celebrate life through song, dance, and ancient fertility rites, most often in open-air sanctuaries surrounded by fragrant flowers and medicinal herbs. Priestesses and priests, known as the Keepers of the Blossom, wear wreaths of fresh flowers and robes in the colors of dawn. They bless newborns, consecrate the fields before sowing, and guide couples hoping for offspring. With the arrival of spring they lead the sacred rites of the earth’s awakening—in honor of Vesna, the one who grants lif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6::19:31</meta:creation-date>
    <dc:creator>Generated</dc:creator>
    <dc:date>2026-09-13T16::19:31</dc:date>
    <dc:language>en-US</dc:language>
    <meta:editing-cycles>1</meta:editing-cycles>
    <meta:editing-duration>PT0S</meta:editing-duration>
    <dc:title>en:lore:bozanstva:zivot:vesna</dc:title>
  </office:meta>
</office:document-meta>
</file>