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ivot:ziva"/><text:bookmark-start text:name="__RefHeading___ziva_1"/><text:bookmark-start text:name="ziva"/>Živa<text:bookmark-end text:name="__RefHeading___ziva_1"/><text:bookmark-end text:name="ziva"/></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 Creation of all life</text:p>
          </table:table-cell>
        </table:table-row>
        <table:table-row>
          <table:table-cell office:value-type="string" table:style-name="tablecell">
            <text:p text:style-name="tablealignleft">Pantheon:</text:p>
          </table:table-cell>
          <table:table-cell office:value-type="string" table:style-name="tablecell">
            <text:p text:style-name="tablealignleft"> Life</text:p>
          </table:table-cell>
        </table:table-row>
        <table:table-row>
          <table:table-cell office:value-type="string" table:style-name="tablecell">
            <text:p text:style-name="tablealignleft">Symbol:</text:p>
          </table:table-cell>
          <table:table-cell office:value-type="string" table:style-name="tablecell">
            <text:p text:style-name="tablealignleft"> Seed with a stalk and a little tail, where one of the stalk’s leaflets and the tip of the little tail join into a circle</text:p>
          </table:table-cell>
        </table:table-row>
      </table:table>
      <text:p text:style-name="Text_20_body">The second oldest Goddess, she was born immediately after Morana.<text:line-break/>
Her strength began to decline when she started dividing herself near the end of the third age. Until then she was the second strongest Goddess; some consider that she may have been the strongest Goddess.</text:p>
      <text:p text:style-name="Text_20_body">She is not in conflict with the pantheon of death, for she understands that they hold each other in balance.
Other gods mostly out of respect do not oppose her, nor does she herself seek trouble.</text:p>
      <text:p text:style-name="Text_20_body">A thick worm-like being on whose chest are multicolored pairs of breasts. Thin arms with deformed fingers. Yet regardless of her slimy appearance that makes my stomach turn just thinking about it, all who have seen her say that you do not think about her appearance while you are near her. What the eyes see is only the shell of the mother of all mothers, and proof of this is that in her presence everyone feels safe, calm and serene, just as they felt as a child in a mother’s embrace. The scents of freshly baked food can be smelled in her palace, and all hunger, sadness, anger… All negative feelings pass and only peace and happiness remain. Only when a day or two have passed after the encounter does the stomach-turning because of the physical appearance beg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11</meta:creation-date>
    <dc:creator>Generated</dc:creator>
    <dc:date>2026-09-13T17::08:11</dc:date>
    <dc:language>en-US</dc:language>
    <meta:editing-cycles>1</meta:editing-cycles>
    <meta:editing-duration>PT0S</meta:editing-duration>
    <dc:title>en:lore:bozanstva:zivot:ziva</dc:title>
  </office:meta>
</office:document-meta>
</file>