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znanje"/><text:bookmark-start text:name="__RefHeading___knowledge_1"/><text:bookmark-start text:name="knowledge"/>Knowledge<text:bookmark-end text:name="__RefHeading___knowledge_1"/><text:bookmark-end text:name="knowledg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left"> <text:span text:style-name="Strong_20_Emphasis"><text:a xlink:type="simple" xlink:href="http://rumwiki.duckdns.org/doku.php?id=en:lore:bozanstva:znanje:oghma" text:style-name="Internet_20_link" text:visited-style-name="Visited_20_Internet_20_Link">Oghma</text:a></text:span><text:line-break/>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 </text:p>
                </table:table-cell>
                <table:table-cell office:value-type="string" table:style-name="tablecell">
                  <text:p text:style-name="tablealignleft">Arts of Learning and Secrets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Knowledge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Ankh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left"> <text:span text:style-name="Strong_20_Emphasis"><text:a xlink:type="simple" xlink:href="http://rumwiki.duckdns.org/doku.php?id=en:lore:bozanstva:znanje:aureon" text:style-name="Internet_20_link" text:visited-style-name="Visited_20_Internet_20_Link">Aureon</text:a></text:span><text:line-break/>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 </text:p>
                </table:table-cell>
                <table:table-cell office:value-type="string" table:style-name="tablecell">
                  <text:p text:style-name="tablealignleft">Harmony of Solar Systems and Seasons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Knowledge and Order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Hourglass with four circles, one left, one right, one in front and one behind the hourglass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left"> <text:span text:style-name="Strong_20_Emphasis"><text:a xlink:type="simple" xlink:href="http://rumwiki.duckdns.org/doku.php?id=en:lore:bozanstva:znanje:umbrus" text:style-name="Internet_20_link" text:visited-style-name="Visited_20_Internet_20_Link">Umbrus</text:a></text:span><text:line-break/>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 </text:p>
                </table:table-cell>
                <table:table-cell office:value-type="string" table:style-name="tablecell">
                  <text:p text:style-name="tablealignleft">Dragons and Prophecy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Knowledge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Black circle with a dragon’s eye in the center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left"> <text:a xlink:type="simple" xlink:href="http://rumwiki.duckdns.org/doku.php?id=en:lore:bozanstva:kaos:vecna" text:style-name="Internet_20_link" text:visited-style-name="Visited_20_Internet_20_Link">Vecna</text:a><text:line-break/>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 of:</text:p>
                </table:table-cell>
                <table:table-cell office:value-type="string" table:style-name="tablecell">
                  <text:p text:style-name="tablealignleft"> Curses and Deception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 Chaos and Knowledge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 A skeletal hand shaking a human one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left"> <text:a xlink:type="simple" xlink:href="http://rumwiki.duckdns.org/doku.php?id=en:lore:bozanstva:rad:saint_cuthbert" text:style-name="Internet_20_link" text:visited-style-name="Visited_20_Internet_20_Link">Saint Cuthbert</text:a>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 </text:p>
                </table:table-cell>
                <table:table-cell office:value-type="string" table:style-name="tablecell">
                  <text:p text:style-name="tablealignleft">Politics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Labor, Knowledge and Order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Cross with thickened ends and a circle in the center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left"> <text:a xlink:type="simple" xlink:href="http://rumwiki.duckdns.org/doku.php?id=en:lore:bozanstva:rat:svantevid" text:style-name="Internet_20_link" text:visited-style-name="Visited_20_Internet_20_Link">Svantevid</text:a>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 </text:p>
                </table:table-cell>
                <table:table-cell office:value-type="string" table:style-name="tablecell">
                  <text:p text:style-name="tablealignleft">War Espionage and Divination <text:line-break/></text:p>
                </table:table-cell>
              </table:table-row>
              <table:table-row>
                <table:table-cell office:value-type="string" table:style-name="tablecell">
                  <text:p text:style-name="tablealignleft">Pantheon: </text:p>
                </table:table-cell>
                <table:table-cell office:value-type="string" table:style-name="tablecell">
                  <text:p text:style-name="tablealignleft">War and Knowledge<text:line-break/></text:p>
                </table:table-cell>
              </table:table-row>
              <table:table-row>
                <table:table-cell office:value-type="string" table:style-name="tablecell">
                  <text:p text:style-name="tablealignleft">Symbol: </text:p>
                </table:table-cell>
                <table:table-cell office:value-type="string" table:style-name="tablecell">
                  <text:p text:style-name="tablealignleft">Compass with a battle horn drawn in the center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09</meta:creation-date>
    <dc:creator>Generated</dc:creator>
    <dc:date>2026-09-13T14::26:09</dc:date>
    <dc:language>en-US</dc:language>
    <meta:editing-cycles>1</meta:editing-cycles>
    <meta:editing-duration>PT0S</meta:editing-duration>
    <dc:title>en:lore:bozanstva:znanje</dc:title>
  </office:meta>
</office:document-meta>
</file>