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znanje:oghma"/><text:bookmark-start text:name="__RefHeading___oghma_1"/><text:bookmark-start text:name="oghma"/>Oghma<text:bookmark-end text:name="__RefHeading___oghma_1"/><text:bookmark-end text:name="oghma"/></text:h>
      <table:table table:style-name="Table">
        <table:table-column/>
        <table:table-column/>
        <table:table-row/>
        <table:table-row>
          <table:table-cell office:value-type="string" table:style-name="tablecell">
            <text:p text:style-name="tablealignleft">Goddess:</text:p>
          </table:table-cell>
          <table:table-cell office:value-type="string" table:style-name="tablecell">
            <text:p text:style-name="tablealignleft"> Arts of Learning and Secrets</text:p>
          </table:table-cell>
        </table:table-row>
        <table:table-row>
          <table:table-cell office:value-type="string" table:style-name="tablecell">
            <text:p text:style-name="tablealignleft">Pantheon:</text:p>
          </table:table-cell>
          <table:table-cell office:value-type="string" table:style-name="tablecell">
            <text:p text:style-name="tablealignleft"> Knowledge</text:p>
          </table:table-cell>
        </table:table-row>
        <table:table-row>
          <table:table-cell office:value-type="string" table:style-name="tablecell">
            <text:p text:style-name="tablealignleft">Symbol:</text:p>
          </table:table-cell>
          <table:table-cell office:value-type="string" table:style-name="tablecell">
            <text:p text:style-name="tablealignleft"> Ankh</text:p>
          </table:table-cell>
        </table:table-row>
        <table:table-row>
          <table:table-cell office:value-type="string" table:style-name="tablecell">
            <text:p text:style-name="tablealignleft">Aspects:</text:p>
          </table:table-cell>
          <table:table-cell office:value-type="string" table:style-name="tablecell">
            <text:p text:style-name="tablealignleft"> Knowledge, Truth, Vigil, Nagas</text:p>
          </table:table-cell>
        </table:table-row>
      </table:table>
      <text:p text:style-name="Text_20_body">The Queen of the Domain of Knowledge perfectly embodies this pantheon. Not only does she possess immeasurable knowledge and countless secrets, she is also the goddess of the art of learning.<text:line-break/>
Her specialty is not only knowledge, but also the wisdom that can be gained only through the countless millennia she has survived.</text:p>
      <text:p text:style-name="Text_20_body">Oghma commands great reverence even outside her own domain. As one of the oldest goddesses, her power is impressive, yet that is not the true source of her strength. Knowledge and wisdom only grow with the years, and Oghma has had time to study and explore the weaknesses and shortcomings of all the other gods.<text:line-break/>
In addition, she knows the locations of many lost divine weapons, some of which pose a threat to the divine order as we know it.</text:p>
      <text:p text:style-name="Text_20_body">A sphinx with a beautiful human upper body that merges into a lion’s lower body. The front legs only become paws near the end. Her wings look as if they were woven from the finest and softest silk. On her head, along with dark black hair, she wears a crown of Egyptian design with blue-and-white stripes and a golden cobra above the forehead. From the ends of the crown hang a golden eye and a golden ear. Within the crown itself is a map of the mind woven from pure gold.</text:p>
      <text:p text:style-name="Text_20_body">She is mentioned in the oldest records as the goddess of writing and reading, and there are legends that it was she who gave humanity the gift of literacy and with it civilization.<text:line-break/>
Legends say that in the age before humanity, the planet was ruled by an advanced civilization of serpent-like people who served Oghma. Archaeologists claim this legend arose from a poor translation of dragon records from past ages, yet Oghma’s influence on all serpent-like races is undeniable.</text:p>
      <text:p text:style-name="Text_20_body">Her faithful come from a wide variety of backgrounds. One can find bards, wizards, archaeologists, detectives, and anyone else with a love of knowledge.<text:line-break/>
Many writers also pray to Oghma for inspiration, as do scholars seeking help with their studies.<text:line-break/>
What all of them share is that her followers truly value knowledge. For them it is common to spend an entire lifetime learning and to help others who attempt the same.</text:p>
      <text:p text:style-name="Text_20_body">Her symbol is the symbol of eternity. She chose this symbol because she claims that only through the preservation of knowledge is true immortality possible. Gods die and are born, but the stories of true heroes will still be told even when the gods are no mo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1:29</meta:creation-date>
    <dc:creator>Generated</dc:creator>
    <dc:date>2026-09-13T18::51:29</dc:date>
    <dc:language>en-US</dc:language>
    <meta:editing-cycles>1</meta:editing-cycles>
    <meta:editing-duration>PT0S</meta:editing-duration>
    <dc:title>en:lore:bozanstva:znanje:oghma</dc:title>
  </office:meta>
</office:document-meta>
</file>