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index:novine"/><text:bookmark-start text:name="__RefHeading___index_novine_1"/><text:bookmark-start text:name="index_novine"/>Index novine<text:bookmark-end text:name="__RefHeading___index_novine_1"/><text:bookmark-end text:name="index_novine"/></text:h>
      <text:p text:style-name="Text_20_body"><text:a xlink:type="simple" xlink:href="https://drive.google.com/file/d/1TcYxNaPClu3JSnE-6HJ9sP9hrT7gj1N1/view?usp=sharing" text:style-name="Internet_20_link" text:visited-style-name="Visited_20_Internet_20_Link">Oslobođen Pilboro Port; Br. 1</text:a></text:p>
      <text:p text:style-name="Text_20_body"><text:a xlink:type="simple" xlink:href="https://drive.google.com/file/d/1lO4zw_IgTs0C-iriPhwJJSU-RxYuMzua/view?usp=sharing" text:style-name="Internet_20_link" text:visited-style-name="Visited_20_Internet_20_Link">Ratni profiteri Smradograda; Br.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9:37</meta:creation-date>
    <dc:creator>Generated</dc:creator>
    <dc:date>2026-09-13T16::19:37</dc:date>
    <dc:language>en-US</dc:language>
    <meta:editing-cycles>1</meta:editing-cycles>
    <meta:editing-duration>PT0S</meta:editing-duration>
    <dc:title>en:lore:index:novine</dc:title>
  </office:meta>
</office:document-meta>
</file>