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lore"/><text:bookmark-start text:name="__RefHeading___world_information_1"/><text:bookmark-start text:name="world_information"/>World information<text:bookmark-end text:name="__RefHeading___world_information_1"/><text:bookmark-end text:name="world_information"/></text:h>
      <text:p text:style-name="Text_20_body"><text:a xlink:type="simple" xlink:href="http://rumwiki.duckdns.org/doku.php?id=en:lore:bozanstva:popis" text:style-name="Internet_20_link" text:visited-style-name="Visited_20_Internet_20_Link">List of gods</text:a></text:p>
      <text:p text:style-name="Text_20_body"><text:a xlink:type="simple" xlink:href="http://rumwiki.duckdns.org/doku.php?id=en:lore:bozanstva:bozanstva" text:style-name="Internet_20_link" text:visited-style-name="Visited_20_Internet_20_Link">History of the gods</text:a></text:p>
      <text:p text:style-name="Text_20_body"><text:a xlink:type="simple" xlink:href="http://rumwiki.duckdns.org/doku.php?id=en:lore:index:novine" text:style-name="Internet_20_link" text:visited-style-name="Visited_20_Internet_20_Link">Index</text:a></text:p>
      <text:p text:style-name="Text_20_body"><text:a xlink:type="simple" xlink:href="http://rumwiki.duckdns.org/doku.php?id=en:lore:sesije" text:style-name="Internet_20_link" text:visited-style-name="Visited_20_Internet_20_Link">Session summaries</text:a></text:p>
      <text:p text:style-name="Text_20_body"><text:a xlink:type="simple" xlink:href="http://rumwiki.duckdns.org/doku.php?id=en:lore:vjetrovi_magije" text:style-name="Internet_20_link" text:visited-style-name="Visited_20_Internet_20_Link">Winds of magic</text:a></text:p>
      <text:p text:style-name="Text_20_body"><text:a xlink:type="simple" xlink:href="http://rumwiki.duckdns.org/doku.php?id=en:lore:timeline" text:style-name="Internet_20_link" text:visited-style-name="Visited_20_Internet_20_Link">Time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04</meta:creation-date>
    <dc:creator>Generated</dc:creator>
    <dc:date>2026-09-13T12::35:04</dc:date>
    <dc:language>en-US</dc:language>
    <meta:editing-cycles>1</meta:editing-cycles>
    <meta:editing-duration>PT0S</meta:editing-duration>
    <dc:title>en:lore:lore</dc:title>
  </office:meta>
</office:document-meta>
</file>