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ore:sesije"/><text:bookmark-start text:name="__RefHeading___session_summaries_1"/><text:bookmark-start text:name="session_summaries"/>Session summaries<text:bookmark-end text:name="__RefHeading___session_summaries_1"/><text:bookmark-end text:name="session_summaries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h text:style-name="Heading_20_3" text:outline-level="3"><text:bookmark-start text:name="__RefHeading___main_story_2"/><text:bookmark-start text:name="main_story"/>Main story<text:bookmark-end text:name="__RefHeading___main_story_2"/><text:bookmark-end text:name="main_story"/></text:h>
          </table:table-cell>
          <text:h text:style-name="Heading_20_3" text:outline-level="3"><text:bookmark-start text:name="__RefHeading___oneshots_3"/><text:bookmark-start text:name="oneshots"/>Oneshots<text:bookmark-end text:name="__RefHeading___oneshots_3"/><text:bookmark-end text:name="oneshots"/></text:h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13</meta:creation-date>
    <dc:creator>Generated</dc:creator>
    <dc:date>2026-09-13T12::35:13</dc:date>
    <dc:language>en-US</dc:language>
    <meta:editing-cycles>1</meta:editing-cycles>
    <meta:editing-duration>PT0S</meta:editing-duration>
    <dc:title>en:lore:sesije</dc:title>
  </office:meta>
</office:document-meta>
</file>