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2" text:outline-level="2"><text:bookmark text:name="en:lore:sesije:sesija_0"/><text:bookmark-start text:name="__RefHeading___sesija_0lov_na_vile_u_crnjoj_muri_1"/><text:bookmark-start text:name="sesija_0lov_na_vile_u_crnjoj_muri"/>Sesija 0: Lov na vile u Črnjoj Muri<text:bookmark-end text:name="__RefHeading___sesija_0lov_na_vile_u_crnjoj_muri_1"/><text:bookmark-end text:name="sesija_0lov_na_vile_u_crnjoj_muri"/></text:h></table:table-cell></table:table-row></table:table></draw:text-box></draw:frame></text:p>
      <text:p text:style-name="Text_20_body">Dragi dnevniče,<text:line-break/>
Oprosti što nisam dugo pisao.<text:line-break/>  </text:p>
      <text:p text:style-name="Text_20_body">Puno toga se dogodilo u ovih 6 mjeseci. Morao sam naći posao, smještaj i najvažnije, wc. Ghorkut i ja smo završili usred nekog “grada”.<text:line-break/>
Uskoro smo saznali da postoje “zvjerinjaci” - dućani koji kupuju otpatke ručka. Nekad čak i daju informacije di se što može uhvatit. Naravno Ghorkut i ja smo odmah skočili na priliku i postali njihovi ekskluzivni lovci.</text:p>
      <text:p text:style-name="Text_20_body">Sve je išlo dobro dok nismo naletjeli na nekog uspaničenog stvora zvanog Mangy koji je mumljao nešto o vilenjačkom zmaju.<text:line-break/>
E tu mi je ulovio pažnju, oduvijek sam htio probat zmaja. Gnoll mi se pridružio, čak smo i naletjeli na neke dve prolaznice koje su se pridružile buci. Rekle su da prijateljice koje traže način za dodatno zaraditi, normalno da su odabrale najukusniji posao na svijetu.</text:p>
      <text:p text:style-name="Text_20_body">Ukratko, Mangy je htio prizvat neko čudo i ispada da je sve pošlo po krivu, nešto je rekao o sumnjivom roku trajanja čarolije.<text:line-break/>
Došli smo na mjesto zločina i naišli na kaos kojeg samo portret može vjerno prikazati.<text:line-break/>
Dinosaur s leptirovim krilima bljuje dugu po okolnim kućama, a vila na niskopodnom psu ga barata uvredama trčeći u krug ispod njega. Sve dok drugi, normalniji pas pokušava uhvatit zmaja u zraku kao lopticu.<text:line-break/>
Shvatili smo da je leteće čudo opasnost za sve okolo i bacili smo se na akciju. Bilo je slavno, avanturistički i velebno, naša borba je bila legendarna. Nemoguće ju je prikazati riječima, stoga neću ni pokušavati.<text:line-break/>   </text:p>
      <text:p text:style-name="Text_20_body">Baš kad smo pobijedili, vila je promijenila metu i počela nas baratati. Nešto oko toga da ga je htjela zadržati kao ljubimca. Kada smo ju pitali zašto je onda ga lovila svojim psima, promumljala je nešto oko toga da nije bio dovoljno sladak. Rekla je da svejedno smo joj dužni vilenjačkog zmaja i da neće nas pustiti na miru dok to ne riješimo.<text:line-break/>
Dijelove zmaja smo prodali i zaradili lijepu svotu - bit će to početak našeg lovačkog društva.</text:p>
      <text:p text:style-name="Plugin_Wrap_Paragraph_Right aligned"><text:span text:style-name="Emphasis">Jekka Eran Sulotai sar Grom</text:span></text:p>
      <text:p text:style-name="Text_20_body">——————————————————————————————————————————————————————————— <text:a xlink:type="simple" xlink:href="http://rumwiki.duckdns.org/doku.php?id=hr:lore:sesije:sesija_1" text:style-name="Internet_20_link" text:visited-style-name="Visited_20_Internet_20_Link">Sesija 1---&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36</meta:creation-date>
    <dc:creator>Generated</dc:creator>
    <dc:date>2026-09-13T15::25:36</dc:date>
    <dc:language>en-US</dc:language>
    <meta:editing-cycles>1</meta:editing-cycles>
    <meta:editing-duration>PT0S</meta:editing-duration>
    <dc:title>en:lore:sesije:sesija_0</dc:title>
  </office:meta>
</office:document-meta>
</file>