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ore:sesije:sesija_5"/>&lt;fs x-large&gt;
Narudžba stol broj 8
&lt;/fs&gt;</text:p>
      <text:p text:style-name="Text_20_body">Nakon kratke ekskurzije do bivše zgrade Index, tj. današnjeg fakulteta za Enhancement magiju krenuli smo natrag prema Karasovoj četvrti. Na našu veliku radost nazad nas je poveo stari polutan koji je izgubio prekidač za gašenje, ali ajde bar zna pošteno voziti kočiju.</text:p>
      <text:p text:style-name="Text_20_body">Nemam pojma kada smo došli do Trga krvave Horugve ali ono što znam je da je bilo vrijeme za alkohooool. Osjećali smo se avanturistički pa smo otišli u novu birtiju koja je ispred ulaza imala natpis “Samo se voda plaća”, zanimljiva marketinška strategija.</text:p>
      <text:p text:style-name="Text_20_body">Naš hrabri drug Gorkut (sve se bojim pitati gdje je dobio tu laskavu titlu i naučio novu ideologiju) je prošao kroz moshpit ko Rumgobbler kroz dok, hrabro i bez previše pameti. Na moje iznenađenje osim s pivom vratio se i s nekoliko čaša Jegermajštera… pitam se di taj klošar Beograd sada.</text:p>
      <text:p text:style-name="Text_20_body">Kolektivnim mozganjem zaključili smo da će slučaj “Mali mozak” malo pričekati, pametniji ljudi od nas moraju dovesti neke zaključke a mi se dotle možemo odmoriti, pripremiti se i letjeti u goblinskoj mašini ?!?!</text:p>
      <text:p text:style-name="Text_20_body">Razmišljala sam kratko svratiti do Pilboro Porta da vidim kako su starci ali brzo sam odustala od te ideje, zato sam se zaputila u Rodu do dobrog prastarog Roxija. Naravno da me išprdao zato kaj sam nestala a posao čeka, ko da nitko drugi nemre konobariti osim mene. Nakon što mi je dao moj džeparac, tj. moj dug prema Bagdadu, ispričao mi je kako je majstor potrošio skoro sve pare iz riznice kako bi izvukao man of war s morskog dna da impresionira Shiaru (admiralicu koju smo sreli u ČMGG-i). Definitivno ju je impresionirao, nalaze se po fukodokovima u Uvali sijena, ali uopće nije impresionirao ostatak stožera… ah ljubav.</text:p>
      <text:p text:style-name="Text_20_body">Sljedeća dva dana kod Roxija prošla su u standardnom tonu, malo se pucalo po neugodnim orkovima, malo se pilo, malo više se dobivalo napojnica i tako… dosada. Grom je svratio u posjetu jedan dan, brije na nekakve tarot spike ali nije mu to najbolje prošlo kod nas u birtiji. Pričao je da je upoznao nekog Velikog Majka (miš/štakor ča priča), prvo se svidio tom liku ali unutar pet minuta ga je uspio naljutiti, efikasan je taj gušter.</text:p>
      <text:p text:style-name="Text_20_body">Mangi je kupila novi oklop i šmucala se po faksu (naravno nije položila ispit samo je rekreativno bila tamo), Gorkut je proširivao svoje znanje o novoj ideologiji i pokupovao još nekaj opreme i skompao se s nekim goblinom dok se vozio vlakom pa ga je ovaj iskoristio za pokusnog kunića u nekoj letećoj mašini i Lela je učila svoje preeeeeeslatke peseke nekim novim trikovima i usput se krenula baviti kožarenjem kod neke tete Karmen.</text:p>
      <text:p text:style-name="Text_20_body">Ah ali čini se da sam našla nešto čime bi mogli ubiti vrijeme dok čekamo nove informacije o slučaju “Mali mozak”, neka beštija je uočena u šumama Dubera i potrebno ju je odriješiti života. Druga opcija je traženje orkova koji su otišli na izlet a nisu rekli roditeljima, ah ta djeca danas, kaj je najbolje svratili su do Rode prije tog izleta.. samo sada je ta grupa kraća za jednog člana.. upsić.</text:p>
      <text:p text:style-name="Text_20_body">Klarisa Lucić</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32</meta:creation-date>
    <dc:creator>Generated</dc:creator>
    <dc:date>2026-09-13T15::25:32</dc:date>
    <dc:language>en-US</dc:language>
    <meta:editing-cycles>1</meta:editing-cycles>
    <meta:editing-duration>PT0S</meta:editing-duration>
    <dc:title>en:lore:sesije:sesija_5</dc:title>
  </office:meta>
</office:document-meta>
</file>