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en:lore:sesije:sesija_6"/>&lt;fs large&gt;Sesija 6 : Zamalo roditelji&lt;/fs&gt;</text:span></text:p>
      <text:p text:style-name="Text_20_body">Dragi Roditelji,</text:p>
      <text:p text:style-name="Text_20_body">moram vam ispričati zadnju avanturu u Črnjoj Muri, pomalo podsjeća na vaše avanture iz mlađih dana.
Nalazili smo se u predgrađu Dubera, usred grada a ruralno kao na selu.
Grom i ja smo išli do sela gdje smo prvo pitali za upute o letećoj beštiji. Kada smo došli imali smo vidjeti kako izgleda pravi napad, posla sela je bilo uništeno, drugi pola se još nekako držalo. Tražili smo preživjele, i spasili smo jedno siroče kada smo čuli snažnu eksploziju. Stari laboratorij jednog druida je otišao u zrak. Pomogli smo još jednoj obitelji i uspjeli smo ih uvjeriti da je sigurno. Na kraju se našlo još preživjelih pa i osoba koja poznaje rodbinu siročeta koje smo spasili. Sve smo pomogli evakuirati prema centru.
Kasnije su nam Lejla i Ghorkut rekli da su oni vidjeli leteću beštiju i odlučili su je pratiti do brloga.
Klarisa i Mox su odlučile uništiti orkovske kampove, no brzo su odustale i potražile nas. Saznale su od gnomova koji žive u kući na osami da je selo bilo napadnuto. Nekad ubrzo smo se skupili nas četiri i odlučili smo sljedećem selu javiti da se evakuiraju dok nije kasno. Pretpostavila sam da će se Drake ubrzo vratiti jer ovo nije tipično ponašanje, vjerojatno ima mlade pa im treba puno hrane.
Seljani su odlučili umanjiti stvarnu opasnost pa smo morali koristiti brutalne metode, rekli smo ako ostanu drake neće imati problema sa izborom hrane. Usput smo saznali da gradskih gardista nije bilo par dana u kvartu. </text:p>
      <text:p text:style-name="Text_20_body">Dok je ekipa nagovarala seljane da se evakuiraju, malo sam se prisjećala predavanja s fakulteta. Sjetila sam se da Drakeovi preferiraju položiti svoja jaja pod otvoreni nebom ali kada se mladi izlegnu tada traže sigurnija mjesta. Može biti bilo gdje pa i u špilji. </text:p>
      <text:p text:style-name="Text_20_body">Nakon poluuspješnog nagovaranja seljana zaputili smo se u centar pitati gardiste gdje su sad kad su potrebni.
Jedna smo našli jednog gardista koji je bio dobro podmazan alkoholom ali nam je objasnio da je bio napad Horugve na most otoka i da će se gardisti vratiti kroz dva dana. Rekli smo mu što smo napravili za Duber i nagradio nas je sa dva zlatnika za našu službu.
Kako nismo znali gdje bi, Klarisa je preporučila da odemo prespavati do Rode 2 pa smo našli uber da nas odveze.
Tamo čim smo došli Klarisa je morala ići raditi, a svako od nas si je našao zanimaciju. Ja sam odlučila potražiti kolege lovce na čudovišta i jedna ekipa s kojom sam pričala nam je rekla kako su ubijali svakakve zvijeri no na kraju su zapravo to bile uglavnom divlje životinje i koje čudovište. ispričali su kako su ubili divovskog medvjeda na Tihobrđu sjeverno od grada. S obzirom na blizinu grada i na izvidnicu koju su napravili Ghorkut i Lela to mjesto se poklapa kao dobar početak potrage za letećom beštijom.</text:p>
      <text:p text:style-name="Text_20_body">Sljedeći dan zaputili smo se na Tihobrđe, kupili smo si hrane i opreme tko je što trebao.
Lela i Ghorkut su nas odveli do čudnog ulaza u brdo koju je netko nekad davno napravio. Odlučili smo to istražiti. Na veliko iznenađenje svih nas Moxi je znala pročitati natpis na ulazu…</text:p>
      <text:p text:style-name="Text_20_body">Poz od najdraže kćerke,
Morik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42</meta:creation-date>
    <dc:creator>Generated</dc:creator>
    <dc:date>2026-09-13T15::25:42</dc:date>
    <dc:language>en-US</dc:language>
    <meta:editing-cycles>1</meta:editing-cycles>
    <meta:editing-duration>PT0S</meta:editing-duration>
    <dc:title>en:lore:sesije:sesija_6</dc:title>
  </office:meta>
</office:document-meta>
</file>