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albion:nortshire"/><text:bookmark-start text:name="__RefHeading___nortshire_1"/><text:bookmark-start text:name="nortshire"/>Nortshire<text:bookmark-end text:name="__RefHeading___nortshire_1"/><text:bookmark-end text:name="nortshire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albion" text:style-name="Internet_20_link" text:visited-style-name="Visited_20_Internet_20_Link">Albion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07</meta:creation-date>
    <dc:creator>Generated</dc:creator>
    <dc:date>2026-09-13T17::10:07</dc:date>
    <dc:language>en-US</dc:language>
    <meta:editing-cycles>1</meta:editing-cycles>
    <meta:editing-duration>PT0S</meta:editing-duration>
    <dc:title>en:mjesta:albion:nortshire</dc:title>
  </office:meta>
</office:document-meta>
</file>