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lack_sand:green_haven:kastel"/><text:bookmark-start text:name="__RefHeading___kastel_1"/><text:bookmark-start text:name="kastel"/>Kaštel<text:bookmark-end text:name="__RefHeading___kastel_1"/><text:bookmark-end text:name="kastel"/></text:h>
      <text:p text:style-name="Text_20_body">Naselje na <text:a xlink:type="simple" xlink:href="http://rumwiki.duckdns.org/doku.php?id=hr:mjesta:black_sand" text:style-name="Internet_20_link" text:visited-style-name="Visited_20_Internet_20_Link">Black Sand Isles</text:a> otoku <text:a xlink:type="simple" xlink:href="http://rumwiki.duckdns.org/doku.php?id=hr:mjesta:black_sand:green_haven" text:style-name="Internet_20_link" text:visited-style-name="Visited_20_Internet_20_Link">Green Haven</text:a>.</text:p>
      <text:p text:style-name="Text_20_body">Poznat po festivalu gljiva.</text:p>
      <text:p text:style-name="Text_20_body">Poglavica je Beograd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  <text:p text:style-name="Text_20_body">Kovačnica Bekiboba</text:p>
            <text:p text:style-name="Text_20_body">Krčma</text:p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  <text:p text:style-name="Text_20_body">Bekibob</text:p>
            <text:p text:style-name="Text_20_body">Beograd</text:p>
            <text:p text:style-name="Text_20_body">Gakibab</text:p>
            <text:p text:style-name="Text_20_body">Gakigak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20::31:31</meta:creation-date>
    <dc:creator>Generated</dc:creator>
    <dc:date>2026-09-13T20::31:31</dc:date>
    <dc:language>en-US</dc:language>
    <meta:editing-cycles>1</meta:editing-cycles>
    <meta:editing-duration>PT0S</meta:editing-duration>
    <dc:title>en:mjesta:black_sand:green_haven:kastel</dc:title>
  </office:meta>
</office:document-meta>
</file>