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"/><text:bookmark-start text:name="__RefHeading___cirrus_archipelago_1"/><text:bookmark-start text:name="cirrus_archipelago"/>Cirrus Archipelago<text:bookmark-end text:name="__RefHeading___cirrus_archipelago_1"/><text:bookmark-end text:name="cirrus_archipelago"/></text:h></table:table-cell></table:table-row></table:table></draw:text-box></draw:frame></text:p>
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<text:p text:style-name="Text_20_body"><text:a xlink:type="simple" xlink:href="http://rumwiki.duckdns.org/doku.php?id=hr:mjesta:cirrus_archipelago:fita_pito" text:style-name="Internet_20_link" text:visited-style-name="Visited_20_Internet_20_Link">Fita Pito</text:a></text:p>
      <text:p text:style-name="Text_20_body"><text:a xlink:type="simple" xlink:href="http://rumwiki.duckdns.org/doku.php?id=hr:mjesta:cirrus_archipelago:nanipig" text:style-name="Internet_20_link" text:visited-style-name="Visited_20_Internet_20_Link">Nanipig</text:a></text:p>
      <text:p text:style-name="Text_20_body"><text:a xlink:type="simple" xlink:href="http://rumwiki.duckdns.org/doku.php?id=hr:mjesta:cirrus_archipelago:nigde" text:style-name="Internet_20_link" text:visited-style-name="Visited_20_Internet_20_Link">Nigde</text:a>
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      <text:p text:style-name="Text_20_body"><text:a xlink:type="simple" xlink:href="http://rumwiki.duckdns.org/doku.php?id=hr:mjesta:cirrus_archipelago:fita_pito" text:style-name="Internet_20_link" text:visited-style-name="Visited_20_Internet_20_Link">Fita Pito</text:a></text:p>
            <text:p text:style-name="Text_20_body"><text:a xlink:type="simple" xlink:href="http://rumwiki.duckdns.org/doku.php?id=hr:mjesta:cirrus_archipelago:nanipig" text:style-name="Internet_20_link" text:visited-style-name="Visited_20_Internet_20_Link">Nanipig</text:a></text:p>
            <text:p text:style-name="Text_20_body"><text:a xlink:type="simple" xlink:href="http://rumwiki.duckdns.org/doku.php?id=hr:mjesta:cirrus_archipelago:nigde" text:style-name="Internet_20_link" text:visited-style-name="Visited_20_Internet_20_Link">Nigde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p text:style-name="Text_20_body"><text:a xlink:type="simple" xlink:href="http://rumwiki.duckdns.org/doku.php?id=hr:mjesta:cirrus_archipelago:maui_uvala" text:style-name="Internet_20_link" text:visited-style-name="Visited_20_Internet_20_Link">Maui uvala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08</meta:creation-date>
    <dc:creator>Generated</dc:creator>
    <dc:date>2026-09-13T16::20:08</dc:date>
    <dc:language>en-US</dc:language>
    <meta:editing-cycles>1</meta:editing-cycles>
    <meta:editing-duration>PT0S</meta:editing-duration>
    <dc:title>en:mjesta:cirrus_archipelago</dc:title>
  </office:meta>
</office:document-meta>
</file>