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ae0551d972e01fcd8b26782a4eca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coprnica"/><text:bookmark-start text:name="__RefHeading___coprnica_1"/><text:bookmark-start text:name="coprnica"/>Coprnica<text:bookmark-end text:name="__RefHeading___coprnica_1"/><text:bookmark-end text:name="coprnica"/></text:h></table:table-cell></table:table-row></table:table></draw:text-box></draw:frame></text:p>
      <text:p text:style-name="Text_20_body"><draw:frame draw:style-name="mediaright" draw:name="0" text:anchor-type="paragraph" draw:z-index="0" svg:width="15.875cm" svg:height="15.927566225166cm"><draw:image xlink:href="Pictures/dbae0551d972e01fcd8b26782a4eca6a.png" xlink:type="simple" xlink:show="embed" xlink:actuate="onLoad"/></draw:frame></text:p>
      <text:p text:style-name="Text_20_body">Otok nastanjen <text:a xlink:type="simple" xlink:href="http://rumwiki.duckdns.org/doku.php?id=hr:mjesta:drzave:neovisni" text:style-name="Internet_20_link" text:visited-style-name="Visited_20_Internet_20_Link">neovisnim</text:a> gradovima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naselja_2"/><text:bookmark-start text:name="naselja"/>Naselja:<text:bookmark-end text:name="__RefHeading___naselja_2"/><text:bookmark-end text:name="naselja"/></text:h>
            <text:p text:style-name="Text_20_body"><text:a xlink:type="simple" xlink:href="http://rumwiki.duckdns.org/doku.php?id=hr:mjesta:coprnica:dubai" text:style-name="Internet_20_link" text:visited-style-name="Visited_20_Internet_20_Link">Dubai</text:a></text:p>
            <text:p text:style-name="Text_20_body"><text:a xlink:type="simple" xlink:href="http://rumwiki.duckdns.org/doku.php?id=hr:mjesta:coprnica:gumbek" text:style-name="Internet_20_link" text:visited-style-name="Visited_20_Internet_20_Link">Gumbek</text:a></text:p>
            <text:p text:style-name="Text_20_body"><text:a xlink:type="simple" xlink:href="http://rumwiki.duckdns.org/doku.php?id=hr:mjesta:coprnica:havana" text:style-name="Internet_20_link" text:visited-style-name="Visited_20_Internet_20_Link">Havana</text:a></text:p>
            <text:p text:style-name="Text_20_body"><text:a xlink:type="simple" xlink:href="http://rumwiki.duckdns.org/doku.php?id=hr:mjesta:coprnica:ishval" text:style-name="Internet_20_link" text:visited-style-name="Visited_20_Internet_20_Link">Ishval</text:a></text:p>
            <text:p text:style-name="Text_20_body"><text:a xlink:type="simple" xlink:href="http://rumwiki.duckdns.org/doku.php?id=hr:mjesta:coprnica:mahala" text:style-name="Internet_20_link" text:visited-style-name="Visited_20_Internet_20_Link">Mahala</text:a></text:p>
            <text:p text:style-name="Text_20_body"><text:a xlink:type="simple" xlink:href="http://rumwiki.duckdns.org/doku.php?id=hr:mjesta:coprnica:sakala" text:style-name="Internet_20_link" text:visited-style-name="Visited_20_Internet_20_Link">Sakala</text:a></text:p>
          </table:table-cell>
          <table:table-cell office:value-type="string" table:style-name="tablecell">
            <text:h text:style-name="Heading_20_3" text:outline-level="3"><text:bookmark-start text:name="__RefHeading___poznate_licnosti_3"/><text:bookmark-start text:name="poznate_licnosti"/>Poznate ličnosti:<text:bookmark-end text:name="__RefHeading___poznate_licnosti_3"/><text:bookmark-end text:name="poznate_licnosti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35</meta:creation-date>
    <dc:creator>Generated</dc:creator>
    <dc:date>2026-09-13T16::20:35</dc:date>
    <dc:language>en-US</dc:language>
    <meta:editing-cycles>1</meta:editing-cycles>
    <meta:editing-duration>PT0S</meta:editing-duration>
    <dc:title>en:mjesta:coprnica</dc:title>
  </office:meta>
</office:document-meta>
</file>