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dubai"/><text:bookmark-start text:name="__RefHeading___dubai_1"/><text:bookmark-start text:name="dubai"/>Dubai<text:bookmark-end text:name="__RefHeading___dubai_1"/><text:bookmark-end text:name="dubai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 poznat po toploj klimi i bogatom noćnom životu.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Rajski puti - krčma poznata po vinu</text:p>
      <text:p text:style-name="Text_20_body">Svetište Wee J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7</meta:creation-date>
    <dc:creator>Generated</dc:creator>
    <dc:date>2026-09-13T14::28:27</dc:date>
    <dc:language>en-US</dc:language>
    <meta:editing-cycles>1</meta:editing-cycles>
    <meta:editing-duration>PT0S</meta:editing-duration>
    <dc:title>en:mjesta:coprnica:dubai</dc:title>
  </office:meta>
</office:document-meta>
</file>