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coprnica:sakala"/><text:bookmark-start text:name="__RefHeading___sakala_1"/><text:bookmark-start text:name="sakala"/>Sakala<text:bookmark-end text:name="__RefHeading___sakala_1"/><text:bookmark-end text:name="sakala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2</meta:creation-date>
    <dc:creator>Generated</dc:creator>
    <dc:date>2026-09-13T17::10:12</dc:date>
    <dc:language>en-US</dc:language>
    <meta:editing-cycles>1</meta:editing-cycles>
    <meta:editing-duration>PT0S</meta:editing-duration>
    <dc:title>en:mjesta:coprnica:sakala</dc:title>
  </office:meta>
</office:document-meta>
</file>