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onji_cormathyr"/><text:bookmark-start text:name="__RefHeading___donji_cormathyr_1"/><text:bookmark-start text:name="donji_cormathyr"/>Donji Cormathyr<text:bookmark-end text:name="__RefHeading___donji_cormathyr_1"/><text:bookmark-end text:name="donji_cormathyr"/></text:h></table:table-cell></table:table-row></table:table></draw:text-box></draw:frame></text:p>
      <text:p text:style-name="Text_20_body"><text:a xlink:type="simple" xlink:href="http://rumwiki.duckdns.org/doku.php?id=hr:mjesta:donji_cormathyr:hsbergeri" text:style-name="Internet_20_link" text:visited-style-name="Visited_20_Internet_20_Link">Hšbregeri</text:a>
<text:a xlink:type="simple" xlink:href="http://rumwiki.duckdns.org/doku.php?id=hr:mjesta:donji_cormathyr:sadrith" text:style-name="Internet_20_link" text:visited-style-name="Visited_20_Internet_20_Link">Sadrith</text:a>
<text:a xlink:type="simple" xlink:href="http://rumwiki.duckdns.org/doku.php?id=hr:mjesta:donji_cormathyr:trnsko" text:style-name="Internet_20_link" text:visited-style-name="Visited_20_Internet_20_Link">Trnsko</text:a></text:p>
      <text:p text:style-name="Text_20_body">Regija <text:a xlink:type="simple" xlink:href="http://rumwiki.duckdns.org/doku.php?id=hr:mjesta:drzave:cormathyr" text:style-name="Internet_20_link" text:visited-style-name="Visited_20_Internet_20_Link">Kraljevine Cormathyr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donji_cormathyr:hsbergeri" text:style-name="Internet_20_link" text:visited-style-name="Visited_20_Internet_20_Link">Hšbergeri</text:a></text:p>
            <text:p text:style-name="Text_20_body"><text:a xlink:type="simple" xlink:href="http://rumwiki.duckdns.org/doku.php?id=hr:mjesta:donji_cormathyr:sadrith" text:style-name="Internet_20_link" text:visited-style-name="Visited_20_Internet_20_Link">Sadrith</text:a></text:p>
            <text:p text:style-name="Text_20_body"><text:a xlink:type="simple" xlink:href="http://rumwiki.duckdns.org/doku.php?id=hr:mjesta:donji_cormathyr:trnsko" text:style-name="Internet_20_link" text:visited-style-name="Visited_20_Internet_20_Link">Trnsko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2</meta:creation-date>
    <dc:creator>Generated</dc:creator>
    <dc:date>2026-09-13T14::27:32</dc:date>
    <dc:language>en-US</dc:language>
    <meta:editing-cycles>1</meta:editing-cycles>
    <meta:editing-duration>PT0S</meta:editing-duration>
    <dc:title>en:mjesta:donji_cormathyr</dc:title>
  </office:meta>
</office:document-meta>
</file>