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rugi_otok:burek"/><text:bookmark-start text:name="__RefHeading___burek_1"/><text:bookmark-start text:name="burek"/>Burek<text:bookmark-end text:name="__RefHeading___burek_1"/><text:bookmark-end text:name="burek"/></text:h>
      <text:p text:style-name="Text_20_body">Neovisan grad na <text:a xlink:type="simple" xlink:href="http://rumwiki.duckdns.org/doku.php?id=hr:mjesta:drugi_otok" text:style-name="Internet_20_link" text:visited-style-name="Visited_20_Internet_20_Link">Drugom otok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<text:a xlink:type="simple" xlink:href="http://rumwiki.duckdns.org/doku.php?id=hr:mjesta:drugi_otok:burek:skriveno_skladiste" text:style-name="Internet_20_link" text:visited-style-name="Visited_20_Internet_20_Link">Skriveno skladište</text:a></text:p>
            <text:p text:style-name="Text_20_body">Ljudevit Zmaj</text:p>
            <text:p text:style-name="Text_20_body"><text:a xlink:type="simple" xlink:href="http://rumwiki.duckdns.org/doku.php?id=hr:mjesta:drugi_otok:burek:pekara" text:style-name="Internet_20_link" text:visited-style-name="Visited_20_Internet_20_Link">Pekara</text:a> s odličnim burekom</text:p>
          </table:table-cell>
          <table:table-cell office:value-type="string" table:style-name="tablecell">
            <text:h text:style-name="Heading_20_2" text:outline-level="2"><text:bookmark-start text:name="__RefHeading___poznate_osobe_i_grupe_3"/><text:bookmark-start text:name="poznate_osobe_i_grupe"/>Poznate osobe i grupe<text:bookmark-end text:name="__RefHeading___poznate_osobe_i_grupe_3"/><text:bookmark-end text:name="poznate_osobe_i_grupe"/></text:h>
            <text:p text:style-name="Text_20_body"><text:a xlink:type="simple" xlink:href="http://rumwiki.duckdns.org/doku.php?id=hr:likovi:grupe:zlatni_burek" text:style-name="Internet_20_link" text:visited-style-name="Visited_20_Internet_20_Link">Zlatni Burek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1</meta:creation-date>
    <dc:creator>Generated</dc:creator>
    <dc:date>2026-09-13T17::10:11</dc:date>
    <dc:language>en-US</dc:language>
    <meta:editing-cycles>1</meta:editing-cycles>
    <meta:editing-duration>PT0S</meta:editing-duration>
    <dc:title>en:mjesta:drugi_otok:burek</dc:title>
  </office:meta>
</office:document-meta>
</file>