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5f158239c19e3ff2ea61eac3c84f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zave:gragala"/><text:bookmark-start text:name="__RefHeading___gragala_1"/><text:bookmark-start text:name="gragala"/>Gragala<text:bookmark-end text:name="__RefHeading___gragala_1"/><text:bookmark-end text:name="gragala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Država na istočnoj strani <text:a xlink:type="simple" xlink:href="http://rumwiki.duckdns.org/doku.php?id=hr:mjesta:kontinenti:zlatno_otocje" text:style-name="Internet_20_link" text:visited-style-name="Visited_20_Internet_20_Link">Zlatnog Otočja</text:a>.</text:p>
            <text:p text:style-name="Text_20_body">Populacija se uglavnom sastoji od domorodaca te humana. <text:line-break/>
Državna policija se naziva <text:a xlink:type="simple" xlink:href="http://rumwiki.duckdns.org/doku.php?id=hr:likovi:grupe:inkvizicija" text:style-name="Internet_20_link" text:visited-style-name="Visited_20_Internet_20_Link">Inkvizicija</text:a>. Sastavljena je isključivo od humana te je vrlo rasno motivirana.</text:p>
            <text:p text:style-name="Text_20_body">Glavni grad <text:a xlink:type="simple" xlink:href="http://rumwiki.duckdns.org/doku.php?id=hr:mjesta:ljekoviti_poluotok:lexham" text:style-name="Internet_20_link" text:visited-style-name="Visited_20_Internet_20_Link">Lexham</text:a>.</text:p>
          </table:table-cell>
          <text:p text:style-name="Plugin_Wrap_Paragraph_Right aligned"><draw:frame draw:style-name="media" draw:name="0" text:anchor-type="as-char" draw:z-index="0" svg:width="3.96875cm" style:rel-width="100%" svg:height="7.9375cm" style:rel-height="scale"><draw:image xlink:href="Pictures/bf5f158239c19e3ff2ea61eac3c84f35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cirrus_archipelago:befotak" text:style-name="Internet_20_link" text:visited-style-name="Visited_20_Internet_20_Link">Befotak</text:a></text:p>
            <text:p text:style-name="Text_20_body"><text:a xlink:type="simple" xlink:href="http://rumwiki.duckdns.org/doku.php?id=hr:mjesta:ljekoviti_poluotok:bredon" text:style-name="Internet_20_link" text:visited-style-name="Visited_20_Internet_20_Link">Bredon</text:a></text:p>
            <text:p text:style-name="Text_20_body"><text:a xlink:type="simple" xlink:href="http://rumwiki.duckdns.org/doku.php?id=hr:mjesta:otok_kamo:kordan" text:style-name="Internet_20_link" text:visited-style-name="Visited_20_Internet_20_Link">Kordan</text:a></text:p>
            <text:p text:style-name="Text_20_body"><text:a xlink:type="simple" xlink:href="http://rumwiki.duckdns.org/doku.php?id=hr:mjesta:ljekoviti_poluotok:lanteglos" text:style-name="Internet_20_link" text:visited-style-name="Visited_20_Internet_20_Link">Lanteglos</text:a></text:p>
            <text:p text:style-name="Text_20_body"><text:a xlink:type="simple" xlink:href="http://rumwiki.duckdns.org/doku.php?id=hr:mjesta:ljekoviti_poluotok:lexham" text:style-name="Internet_20_link" text:visited-style-name="Visited_20_Internet_20_Link">Lexham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cirrus_archipelago" text:style-name="Internet_20_link" text:visited-style-name="Visited_20_Internet_20_Link">Cirrus Archipelago</text:a></text:p>
            <text:p text:style-name="Text_20_body"><text:a xlink:type="simple" xlink:href="http://rumwiki.duckdns.org/doku.php?id=hr:mjesta:guilcoln_atoll" text:style-name="Internet_20_link" text:visited-style-name="Visited_20_Internet_20_Link">Guilcoln Atoll</text:a></text:p>
            <text:p text:style-name="Text_20_body"><text:a xlink:type="simple" xlink:href="http://rumwiki.duckdns.org/doku.php?id=hr:mjesta:otok_kamo" text:style-name="Internet_20_link" text:visited-style-name="Visited_20_Internet_20_Link">Otok Kamo</text:a></text:p>
            <text:p text:style-name="Text_20_body"><text:a xlink:type="simple" xlink:href="http://rumwiki.duckdns.org/doku.php?id=hr:mjesta:ljekoviti_poluotok" text:style-name="Internet_20_link" text:visited-style-name="Visited_20_Internet_20_Link">Ljekoviti poluotok</text:a></text:p>
            <text:p text:style-name="Text_20_body"><text:a xlink:type="simple" xlink:href="http://rumwiki.duckdns.org/doku.php?id=hr:mjesta:porokelle_isle" text:style-name="Internet_20_link" text:visited-style-name="Visited_20_Internet_20_Link">Porokelle Isle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5</meta:creation-date>
    <dc:creator>Generated</dc:creator>
    <dc:date>2026-09-13T14::28:15</dc:date>
    <dc:language>en-US</dc:language>
    <meta:editing-cycles>1</meta:editing-cycles>
    <meta:editing-duration>PT0S</meta:editing-duration>
    <dc:title>en:mjesta:drzave:gragala</dc:title>
  </office:meta>
</office:document-meta>
</file>