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3b9ea363962bab3ba180ae167979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zave:tal_dorei"/><text:bookmark-start text:name="__RefHeading___kingdom_of_tal_dorei_1"/><text:bookmark-start text:name="kingdom_of_tal_dorei"/>Kingdom of Tal' Dorei<text:bookmark-end text:name="__RefHeading___kingdom_of_tal_dorei_1"/><text:bookmark-end text:name="kingdom_of_tal_dorei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kingdom on the very west of the Isles.</text:p>
            <text:p text:style-name="Text_20_body">The capital is <text:a xlink:type="simple" xlink:href="http://rumwiki.duckdns.org/doku.php?id=en:mjesta:menagerie_coast:veloth" text:style-name="Internet_20_link" text:visited-style-name="Visited_20_Internet_20_Link">Veloth</text:a>.</text:p>
            <text:p text:style-name="Text_20_body">It is further divided into five regions.<text:line-break/>
However, there are 8 administrative subdivisions,  each overseen by a mayor of the largest city of the subdivision.</text:p>
          </table:table-cell>
          <text:p text:style-name="Plugin_Wrap_Paragraph_Right aligned"><draw:frame draw:style-name="media" draw:name="0" text:anchor-type="as-char" draw:z-index="0" svg:width="7.9375cm" style:rel-width="100%" svg:height="3.96875cm" style:rel-height="scale"><draw:image xlink:href="Pictures/293b9ea363962bab3ba180ae16797962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towns_2"/><text:bookmark-start text:name="towns"/>Towns<text:bookmark-end text:name="__RefHeading___towns_2"/><text:bookmark-end text:name="towns"/></text:h>
            <text:p text:style-name="Text_20_body"><text:a xlink:type="simple" xlink:href="http://rumwiki.duckdns.org/doku.php?id=en:mjesta:menagerie_coast:gnisis" text:style-name="Internet_20_link" text:visited-style-name="Visited_20_Internet_20_Link">Gnisis</text:a></text:p>
            <text:p text:style-name="Text_20_body"><text:a xlink:type="simple" xlink:href="http://rumwiki.duckdns.org/doku.php?id=en:mjesta:othanzia:imocki" text:style-name="Internet_20_link" text:visited-style-name="Visited_20_Internet_20_Link">Imocki</text:a></text:p>
            <text:p text:style-name="Text_20_body"><text:a xlink:type="simple" xlink:href="http://rumwiki.duckdns.org/doku.php?id=en:mjesta:othanzia:martinbor" text:style-name="Internet_20_link" text:visited-style-name="Visited_20_Internet_20_Link">Martinbor</text:a></text:p>
            <text:p text:style-name="Text_20_body"><text:a xlink:type="simple" xlink:href="http://rumwiki.duckdns.org/doku.php?id=en:mjesta:rumedam:pescenica" text:style-name="Internet_20_link" text:visited-style-name="Visited_20_Internet_20_Link">Peshchenica</text:a></text:p>
            <text:p text:style-name="Text_20_body"><text:a xlink:type="simple" xlink:href="http://rumwiki.duckdns.org/doku.php?id=en:mjesta:rumedam:stilben" text:style-name="Internet_20_link" text:visited-style-name="Visited_20_Internet_20_Link">Stilben</text:a></text:p>
            <text:p text:style-name="Text_20_body"><text:a xlink:type="simple" xlink:href="http://rumwiki.duckdns.org/doku.php?id=en:mjesta:othanzia:tabor" text:style-name="Internet_20_link" text:visited-style-name="Visited_20_Internet_20_Link">Tabor</text:a></text:p>
            <text:p text:style-name="Text_20_body"><text:a xlink:type="simple" xlink:href="http://rumwiki.duckdns.org/doku.php?id=en:mjesta:menagerie_coast:veloth" text:style-name="Internet_20_link" text:visited-style-name="Visited_20_Internet_20_Link">Veloth</text:a></text:p>
            <text:p text:style-name="Text_20_body"><text:a xlink:type="simple" xlink:href="http://rumwiki.duckdns.org/doku.php?id=en:mjesta:gunslingers_pouch:whitestone" text:style-name="Internet_20_link" text:visited-style-name="Visited_20_Internet_20_Link">Whitestone</text:a></text:p>
          </table:table-cell>
          <table:table-cell office:value-type="string" table:style-name="tablecell">
            <text:h text:style-name="Heading_20_2" text:outline-level="2"><text:bookmark-start text:name="__RefHeading___regions_3"/><text:bookmark-start text:name="regions"/>Regions<text:bookmark-end text:name="__RefHeading___regions_3"/><text:bookmark-end text:name="regions"/></text:h>
            <text:p text:style-name="Text_20_body"><text:a xlink:type="simple" xlink:href="http://rumwiki.duckdns.org/doku.php?id=en:mjesta:drzave:tal_dorei:nar-voth" text:style-name="Internet_20_link" text:visited-style-name="Visited_20_Internet_20_Link">The Darklands layer of Nar-Voth</text:a></text:p>
            <text:p text:style-name="Text_20_body"><text:a xlink:type="simple" xlink:href="http://rumwiki.duckdns.org/doku.php?id=en:mjesta:gunslingers_pouch" text:style-name="Internet_20_link" text:visited-style-name="Visited_20_Internet_20_Link">Gun Slinger's Pouch</text:a></text:p>
            <text:p text:style-name="Text_20_body"><text:a xlink:type="simple" xlink:href="http://rumwiki.duckdns.org/doku.php?id=en:mjesta:jabuka" text:style-name="Internet_20_link" text:visited-style-name="Visited_20_Internet_20_Link">Jabuka</text:a></text:p>
            <text:p text:style-name="Text_20_body"><text:a xlink:type="simple" xlink:href="http://rumwiki.duckdns.org/doku.php?id=en:mjesta:menagerie_coast" text:style-name="Internet_20_link" text:visited-style-name="Visited_20_Internet_20_Link">Menagerie Coast</text:a></text:p>
            <text:p text:style-name="Text_20_body"><text:a xlink:type="simple" xlink:href="http://rumwiki.duckdns.org/doku.php?id=en:mjesta:othanzia" text:style-name="Internet_20_link" text:visited-style-name="Visited_20_Internet_20_Link">Othanzia</text:a></text:p>
            <text:p text:style-name="Text_20_body"><text:a xlink:type="simple" xlink:href="http://rumwiki.duckdns.org/doku.php?id=en:mjesta:rumedam" text:style-name="Internet_20_link" text:visited-style-name="Visited_20_Internet_20_Link">Rumedam</text:a></text:p>
          </table:table-cell>
        </table:table-row>
      </table:table>
      <text:p text:style-name="Horizontal_20_Line"/>
      <text:h text:style-name="Heading_20_3" text:outline-level="3"><text:bookmark-start text:name="__RefHeading___tal_dorei_power_struggle_4"/><text:bookmark-start text:name="tal_dorei_power_struggle"/>Tal' Dorei power struggle<text:bookmark-end text:name="__RefHeading___tal_dorei_power_struggle_4"/><text:bookmark-end text:name="tal_dorei_power_struggle"/></text:h>
      <text:p text:style-name="Text_20_body">Tal' Dorei is an elective monarchy. <text:line-break/>
A council exists to oversee the country and elect the next monarch. However, it became so divided, it's more of a defensive pact than a unified kingdom.</text:p>
      <text:p text:style-name="Text_20_body">The honour of king of Tal' dorei currently sits with the mayor of Veloth, though just half a century ago it was the mayor of Stilben.</text:p>
      <text:p text:style-name="Text_20_body">The council is formed from landowners, heads of religious and academic institutions, as well as guild masters.</text:p>
      <text:h text:style-name="Heading_20_3" text:outline-level="3"><text:bookmark-start text:name="__RefHeading___the_quakes_5"/><text:bookmark-start text:name="the_quakes"/>The Quakes<text:bookmark-end text:name="__RefHeading___the_quakes_5"/><text:bookmark-end text:name="the_quakes"/></text:h>
      <text:p text:style-name="Text_20_body">Tal' Dorei is riddled with caves and caverns. They connect it to the Darklands below - a collective term for the three layers of cave networks, deep underground.</text:p>
      <text:p text:style-name="Text_20_body">While the first layer “Nar-Voth”, is mostly controlled by Tal' Dorei, the other two are larger expanses filled with strange inhabitants, ambitious empires and ancient dangers.</text:p>
      <text:p text:style-name="Text_20_body">The kingdom was truly unified thanks to “<text:a xlink:type="simple" xlink:href="http://rumwiki.duckdns.org/doku.php?id=en:lore:quakes" text:style-name="Internet_20_link" text:visited-style-name="Visited_20_Internet_20_Link">The Quakes</text:a>”. A term used for the largest of invasions of the underground inhabitants. <text:line-break/>
They forced the great powers of the country to work together to defend themselves, promoting unity.</text:p>
      <text:p text:style-name="Horizontal_20_Line"/>
      <text:h text:style-name="Heading_20_4" text:outline-level="4"><text:bookmark-start text:name="__RefHeading___other_countries_6"/><text:bookmark-start text:name="other_countries"/>Other countries:<text:bookmark-end text:name="__RefHeading___other_countries_6"/><text:bookmark-end text:name="other_countries"/></text:h>
      <text:p text:style-name="Text_20_body"><text:a xlink:type="simple" xlink:href="http://rumwiki.duckdns.org/doku.php?id=en:mjesta:drzave:cormathyr" text:style-name="Internet_20_link" text:visited-style-name="Visited_20_Internet_20_Link">Cormathyr</text:a> <text:a xlink:type="simple" xlink:href="http://rumwiki.duckdns.org/doku.php?id=en:mjesta:drzave:gragala" text:style-name="Internet_20_link" text:visited-style-name="Visited_20_Internet_20_Link">Gragala</text:a> <text:a xlink:type="simple" xlink:href="http://rumwiki.duckdns.org/doku.php?id=en:mjesta:drzave:elyisia" text:style-name="Internet_20_link" text:visited-style-name="Visited_20_Internet_20_Link">Elysia</text:a> <text:a xlink:type="simple" xlink:href="http://rumwiki.duckdns.org/doku.php?id=en:mjesta:drzave:horugva" text:style-name="Internet_20_link" text:visited-style-name="Visited_20_Internet_20_Link">Horugva</text:a> <text:a xlink:type="simple" xlink:href="http://rumwiki.duckdns.org/doku.php?id=en:mjesta:drzave:neovisni" text:style-name="Internet_20_link" text:visited-style-name="Visited_20_Internet_20_Link">Neovisn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18</meta:creation-date>
    <dc:creator>Generated</dc:creator>
    <dc:date>2026-09-13T13::29:18</dc:date>
    <dc:language>en-US</dc:language>
    <meta:editing-cycles>1</meta:editing-cycles>
    <meta:editing-duration>PT0S</meta:editing-duration>
    <dc:title>en:mjesta:drzave:tal_dorei</dc:title>
  </office:meta>
</office:document-meta>
</file>