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drzave:tal_dorei:nar-voth"/><text:bookmark-start text:name="__RefHeading___the_darklands_layer_of_nar-voth_-_region_tal_dorei_1"/><text:bookmark-start text:name="the_darklands_layer_of_nar-voth_-_region_tal_dorei"/>The Darklands layer of Nar-Voth - Region Tal' Dorei<text:bookmark-end text:name="__RefHeading___the_darklands_layer_of_nar-voth_-_region_tal_dorei_1"/><text:bookmark-end text:name="the_darklands_layer_of_nar-voth_-_region_tal_dorei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cities_2"/><text:bookmark-start text:name="cities"/>Cities<text:bookmark-end text:name="__RefHeading___cities_2"/><text:bookmark-end text:name="cities"/></text:h>
            <text:p text:style-name="Text_20_body"><text:a xlink:type="simple" xlink:href="http://rumwiki.duckdns.org/doku.php?id=en:mjesta:nar-voth:absalom" text:style-name="Internet_20_link" text:visited-style-name="Visited_20_Internet_20_Link">Absalom</text:a></text:p>
            <text:p text:style-name="Text_20_body">Adanu</text:p>
            <text:p text:style-name="Text_20_body">Brude Gate</text:p>
            <text:p text:style-name="Text_20_body">Central Khuul</text:p>
            <text:p text:style-name="Text_20_body">Chikola</text:p>
            <text:p text:style-name="Text_20_body">Knowveiled</text:p>
            <text:p text:style-name="Text_20_body">Lower Stilben</text:p>
            <text:p text:style-name="Text_20_body">Pescha</text:p>
            <text:p text:style-name="Text_20_body">Rattkay</text:p>
            <text:p text:style-name="Text_20_body">Sadrith Station</text:p>
            <text:h text:style-name="Heading_20_2" text:outline-level="2"><text:bookmark-start text:name="__RefHeading___military_forts_and_gates_3"/><text:bookmark-start text:name="military_forts_and_gates"/>Military forts and gates<text:bookmark-end text:name="__RefHeading___military_forts_and_gates_3"/><text:bookmark-end text:name="military_forts_and_gates"/></text:h>
            <text:p text:style-name="Text_20_body">Fort Exile</text:p>
            <text:p text:style-name="Text_20_body">Fort Sharapli</text:p>
            <text:p text:style-name="Text_20_body">Gaping Maw</text:p>
            <text:p text:style-name="Text_20_body">Gnisis Alcove</text:p>
            <text:p text:style-name="Text_20_body">Halfstar Gate</text:p>
            <text:p text:style-name="Text_20_body">Mapgone Checkpoint</text:p>
            <text:p text:style-name="Text_20_body">Martindol</text:p>
          </table:table-cell>
          <table:table-cell office:value-type="string" table:style-name="tablecell">
            <text:h text:style-name="Heading_20_2" text:outline-level="2"><text:bookmark-start text:name="__RefHeading___other_points_of_interest_4"/><text:bookmark-start text:name="other_points_of_interest"/>Other points of interest<text:bookmark-end text:name="__RefHeading___other_points_of_interest_4"/><text:bookmark-end text:name="other_points_of_interest"/></text:h>
            <text:p text:style-name="Text_20_body">Bloodhaven</text:p>
            <text:p text:style-name="Text_20_body"><text:a xlink:type="simple" xlink:href="http://rumwiki.duckdns.org/doku.php?id=en:mjesta:nar-voth:everspring" text:style-name="Internet_20_link" text:visited-style-name="Visited_20_Internet_20_Link">Everspring</text:a></text:p>
            <text:p text:style-name="Text_20_body">Grand Stairway</text:p>
            <text:p text:style-name="Text_20_body">Merlin's pit</text:p>
            <text:p text:style-name="Text_20_body">Starstone</text:p>
            <text:p text:style-name="Text_20_body"><text:a xlink:type="simple" xlink:href="http://rumwiki.duckdns.org/doku.php?id=en:mjesta:nar-voth:crystal_forest" text:style-name="Internet_20_link" text:visited-style-name="Visited_20_Internet_20_Link">The Crystal Forest</text:a></text:p>
            <text:p text:style-name="Text_20_body"><text:a xlink:type="simple" xlink:href="http://rumwiki.duckdns.org/doku.php?id=en:mjesta:nar-voth:dark_archive" text:style-name="Internet_20_link" text:visited-style-name="Visited_20_Internet_20_Link">The Dark Archive</text:a></text:p>
            <text:p text:style-name="Text_20_body">The Labaratory</text:p>
            <text:p text:style-name="Text_20_body">The Night Market</text:p>
            <text:p text:style-name="Text_20_body"><text:a xlink:type="simple" xlink:href="http://rumwiki.duckdns.org/doku.php?id=en:mjesta:nar-voth:scrapyard" text:style-name="Internet_20_link" text:visited-style-name="Visited_20_Internet_20_Link">The Scrapyard</text:a></text:p>
            <text:p text:style-name="Text_20_body">The Tooth Cove</text:p>
            <text:p text:style-name="Text_20_body">Titanbane</text:p>
          </table:table-cell>
        </table:table-row>
      </table:table>
      <text:p text:style-name="Horizontal_20_Line"/>
      <text:p text:style-name="Text_20_body"><text:a xlink:type="simple" xlink:href="http://rumwiki.duckdns.org/doku.php?id=en:mjesta:drzave:tal_dorei" text:style-name="Internet_20_link" text:visited-style-name="Visited_20_Internet_20_Link">Kingdom of Tal' Dore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58:27</meta:creation-date>
    <dc:creator>Generated</dc:creator>
    <dc:date>2026-09-13T17::58:27</dc:date>
    <dc:language>en-US</dc:language>
    <meta:editing-cycles>1</meta:editing-cycles>
    <meta:editing-duration>PT0S</meta:editing-duration>
    <dc:title>en:mjesta:drzave:tal_dorei:nar-voth</dc:title>
  </office:meta>
</office:document-meta>
</file>