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fantomski_otok"/><text:bookmark-start text:name="__RefHeading___fantomski_otok_1"/><text:bookmark-start text:name="fantomski_otok"/>Fantomski otok<text:bookmark-end text:name="__RefHeading___fantomski_otok_1"/><text:bookmark-end text:name="fantomski_otok"/></text:h>
      <text:p text:style-name="Text_20_body"><text:a xlink:type="simple" xlink:href="http://rumwiki.duckdns.org/doku.php?id=hr:mjesta:fantomski_otok:crnja_mura" text:style-name="Internet_20_link" text:visited-style-name="Visited_20_Internet_20_Link">Črnja Mura</text:a></text:p>
      <text:p text:style-name="Text_20_body"><text:a xlink:type="simple" xlink:href="http://rumwiki.duckdns.org/doku.php?id=hr:mjesta:fantomski_otok:fer" text:style-name="Internet_20_link" text:visited-style-name="Visited_20_Internet_20_Link">fer</text:a></text:p>
      <text:p text:style-name="Text_20_body"><text:a xlink:type="simple" xlink:href="http://rumwiki.duckdns.org/doku.php?id=hr:mjesta:fantomski_otok:kset" text:style-name="Internet_20_link" text:visited-style-name="Visited_20_Internet_20_Link">Kset</text:a></text:p>
      <text:p text:style-name="Text_20_body"><text:a xlink:type="simple" xlink:href="http://rumwiki.duckdns.org/doku.php?id=hr:mjesta:fantomski_otok:uvala_sijena" text:style-name="Internet_20_link" text:visited-style-name="Visited_20_Internet_20_Link">Uvala Sijena</text:a></text:p>
      <text:p text:style-name="Text_20_body">Fantomski otok je otok jugo-istočno od centra <text:a xlink:type="simple" xlink:href="http://rumwiki.duckdns.org/doku.php?id=hr:mjesta:kontinenti:zlatno_otocje" text:style-name="Internet_20_link" text:visited-style-name="Visited_20_Internet_20_Link">Zlatnog Otočja</text:a>. Sadrži nekoliko <text:a xlink:type="simple" xlink:href="http://rumwiki.duckdns.org/doku.php?id=hr:mjesta:drzave:neovisni" text:style-name="Internet_20_link" text:visited-style-name="Visited_20_Internet_20_Link">neovisnih</text:a> naselja, najveće od kojih je <text:a xlink:type="simple" xlink:href="http://rumwiki.duckdns.org/doku.php?id=hr:mjesta:fantomski_otok:crnja_mura" text:style-name="Internet_20_link" text:visited-style-name="Visited_20_Internet_20_Link">Črnja Mura</text:a>.</text:p>
      <text:p text:style-name="Text_20_body">Iako se ovo ime zapravo odnosi samo na najveći otok. često se u njega ubrajaju i mnogi manji otoci koji ga okružuju, na primjer otočići u Uvali Sijena.</text:p>
      <text:h text:style-name="Heading_20_2" text:outline-level="2"><text:bookmark-start text:name="__RefHeading___znamenita_naselja_2"/><text:bookmark-start text:name="znamenita_naselja"/>Znamenita naselja<text:bookmark-end text:name="__RefHeading___znamenita_naselja_2"/><text:bookmark-end text:name="znamenita_naselja"/></text:h>
      <text:p text:style-name="Text_20_body"><text:a xlink:type="simple" xlink:href="http://rumwiki.duckdns.org/doku.php?id=hr:mjesta:fantomski_otok:crnja_mura" text:style-name="Internet_20_link" text:visited-style-name="Visited_20_Internet_20_Link">Črnja Mura</text:a></text:p>
      <text:p text:style-name="Text_20_body"><text:a xlink:type="simple" xlink:href="http://rumwiki.duckdns.org/doku.php?id=hr:mjesta:fantomski_otok:fer" text:style-name="Internet_20_link" text:visited-style-name="Visited_20_Internet_20_Link">Fer</text:a></text:p>
      <text:p text:style-name="Text_20_body"><text:a xlink:type="simple" xlink:href="http://rumwiki.duckdns.org/doku.php?id=hr:mjesta:fantomski_otok:kset" text:style-name="Internet_20_link" text:visited-style-name="Visited_20_Internet_20_Link">Kset</text:a></text:p>
      <text:h text:style-name="Heading_20_2" text:outline-level="2"><text:bookmark-start text:name="__RefHeading___ostala_naselja_i_mikro-regije_3"/><text:bookmark-start text:name="ostala_naselja_i_mikro-regije"/>Ostala naselja i mikro-regije<text:bookmark-end text:name="__RefHeading___ostala_naselja_i_mikro-regije_3"/><text:bookmark-end text:name="ostala_naselja_i_mikro-regije"/></text:h>
      <text:p text:style-name="Text_20_body"><text:a xlink:type="simple" xlink:href="http://rumwiki.duckdns.org/doku.php?id=hr:mjesta:fantomski_otok:uvala_sijena" text:style-name="Internet_20_link" text:visited-style-name="Visited_20_Internet_20_Link">Uvala sijena</text:a></text:p>
      <text:p text:style-name="Text_20_body"><text:a xlink:type="simple" xlink:href="http://rumwiki.duckdns.org/doku.php?id=hr:mjesta:fantomski_otok:uvala_sijena:argonath" text:style-name="Internet_20_link" text:visited-style-name="Visited_20_Internet_20_Link">Gates of Argona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3</meta:creation-date>
    <dc:creator>Generated</dc:creator>
    <dc:date>2026-09-13T17::58:53</dc:date>
    <dc:language>en-US</dc:language>
    <meta:editing-cycles>1</meta:editing-cycles>
    <meta:editing-duration>PT0S</meta:editing-duration>
    <dc:title>en:mjesta:fantomski_otok</dc:title>
  </office:meta>
</office:document-meta>
</file>