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jesta:fantomski_otok:uvala_sijena"/><text:bookmark-start text:name="__RefHeading___uvala_sijena_1"/><text:bookmark-start text:name="uvala_sijena"/>Uvala Sijena<text:bookmark-end text:name="__RefHeading___uvala_sijena_1"/><text:bookmark-end text:name="uvala_sijena"/></text:h>
      <text:p text:style-name="Text_20_body">Uvala kod <text:a xlink:type="simple" xlink:href="http://rumwiki.duckdns.org/doku.php?id=hr:mjesta:fantomski_otok" text:style-name="Internet_20_link" text:visited-style-name="Visited_20_Internet_20_Link">Fantomskog otoka</text:a>. </text:p>
      <text:p text:style-name="Text_20_body">Započinje sa mostom <text:a xlink:type="simple" xlink:href="http://rumwiki.duckdns.org/doku.php?id=hr:mjesta:fantomski_otok:uvala_sijena:argonath" text:style-name="Internet_20_link" text:visited-style-name="Visited_20_Internet_20_Link">Gates of Argonath</text:a> te završava u gradu <text:a xlink:type="simple" xlink:href="http://rumwiki.duckdns.org/doku.php?id=hr:mjesta:fantomski_otok:crnja_mura" text:style-name="Internet_20_link" text:visited-style-name="Visited_20_Internet_20_Link">Črnja Mura</text:a>.</text:p>
      <text:h text:style-name="Heading_20_2" text:outline-level="2"><text:bookmark-start text:name="__RefHeading___opis_2"/><text:bookmark-start text:name="opis"/>Opis:<text:bookmark-end text:name="__RefHeading___opis_2"/><text:bookmark-end text:name="opis"/></text:h>
      <text:p text:style-name="Text_20_body">Probijajući brod kroz gustu maglu koja okružuje grad <text:a xlink:type="simple" xlink:href="http://rumwiki.duckdns.org/doku.php?id=hr:mjesta:fantomski_otok:crnja_mura" text:style-name="Internet_20_link" text:visited-style-name="Visited_20_Internet_20_Link">Črnju Muru</text:a>, ne zahtijeva samo sposobnost posade već i poznavanje teritorija da se brod ne izgubi u vječnim koraljima.</text:p>
      <text:p text:style-name="Text_20_body">Punih pola dana plovidbe od same luke Črnja Mura nalazi se prelijepi most stotinama metara visok i kilometrima dugačak. Na samom mostu su sagrađene kuće, kule, trgovine. Moglo bi se reći da je most grad za sebe. U podnožju mosta vide se debeli lanci već lagano zahrđali i obrasli morskim plodovima.</text:p>
      <text:p text:style-name="Text_20_body">Plovidbom kroz uvalu na klifovima se vide male utvrde i obrambene kule. Tu i tamo kojoj kuli iz vrha izlazi gusta magla koja se diže u oblake koji su spojeni s maloprijašnjom maglom. U samim klisurinama uklesana su lica svih devet osnivača Črnje Mure (1.Martin Zlatobradi, 2.Josip Nemilosrdni, 3.Tamara Majka Kraljica, 4.Vid Slijepi, 5.Andy Dugokosi, 6.Đinđer Vanja, 7.Leon Poduzetni, 8.Joža Dužebradi, 9.Mura Crnobrada). Povremeno se vide uklesane i stepenice te mali dokovi dostatni jednog do dva broda.</text:p>
      <text:p text:style-name="Text_20_body">Samo more na ovom mjestu je poput ulja ravno a poput kristalne čaše bistro. Toliko bistro da se vidi do samog dna. Do krvavo crvenih koralja i prepolovljenih trulih brodova koji na morskome dnu podsjećaju sve slučajne prolaznike, gdje se nalaz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09</meta:creation-date>
    <dc:creator>Generated</dc:creator>
    <dc:date>2026-09-13T18::00:09</dc:date>
    <dc:language>en-US</dc:language>
    <meta:editing-cycles>1</meta:editing-cycles>
    <meta:editing-duration>PT0S</meta:editing-duration>
    <dc:title>en:mjesta:fantomski_otok:uvala_sijena</dc:title>
  </office:meta>
</office:document-meta>
</file>