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gornji_cormathyr"/><text:bookmark-start text:name="__RefHeading___gornji_cormathyr_1"/><text:bookmark-start text:name="gornji_cormathyr"/>Gornji Cormathyr<text:bookmark-end text:name="__RefHeading___gornji_cormathyr_1"/><text:bookmark-end text:name="gornji_cormathyr"/></text:h></table:table-cell></table:table-row></table:table></draw:text-box></draw:frame></text:p>
      <text:a xlink:type="simple" xlink:href="http://rumwiki.duckdns.org/doku.php?id=hr:mjesta:gornji_cormathyr:kalzon" text:style-name="Internet_20_link" text:visited-style-name="Visited_20_Internet_20_Link">Kalzon</text:a>
      <text:p text:style-name="Text_20_body"><text:a xlink:type="simple" xlink:href="http://rumwiki.duckdns.org/doku.php?id=hr:mjesta:gornji_cormathyr:solitude" text:style-name="Internet_20_link" text:visited-style-name="Visited_20_Internet_20_Link">Solitude</text:a></text:p>
      <text:p text:style-name="Text_20_body"><text:a xlink:type="simple" xlink:href="http://rumwiki.duckdns.org/doku.php?id=hr:mjesta:gornji_cormathyr:srgoth" text:style-name="Internet_20_link" text:visited-style-name="Visited_20_Internet_20_Link">Srgoth</text:a></text:p>
      <text:p text:style-name="Text_20_body"><text:a xlink:type="simple" xlink:href="http://rumwiki.duckdns.org/doku.php?id=hr:mjesta:gornji_cormathyr:tulga" text:style-name="Internet_20_link" text:visited-style-name="Visited_20_Internet_20_Link">Tulga</text:a>
</text:p>
      <text:p text:style-name="Text_20_body">Regija uglavnom pod kontrolom <text:a xlink:type="simple" xlink:href="http://rumwiki.duckdns.org/doku.php?id=hr:mjesta:drzave:elyisia" text:style-name="Internet_20_link" text:visited-style-name="Visited_20_Internet_20_Link">Carstva Elyisie</text:a>, osvojena u nedavnom ratu od <text:a xlink:type="simple" xlink:href="http://rumwiki.duckdns.org/doku.php?id=hr:mjesta:drzave:cormathyr" text:style-name="Internet_20_link" text:visited-style-name="Visited_20_Internet_20_Link">Kraljevine Cormathyr</text:a>.</text:p>
      <text:p text:style-name="Text_20_body">U njoj se nalazi glavni grad Cormathyra - <text:a xlink:type="simple" xlink:href="http://rumwiki.duckdns.org/doku.php?id=hr:mjesta:gornji_cormathyr:solitude" text:style-name="Internet_20_link" text:visited-style-name="Visited_20_Internet_20_Link">Solitude</text:a>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gornji_cormathyr:kalzon" text:style-name="Internet_20_link" text:visited-style-name="Visited_20_Internet_20_Link">Kalzon</text:a></text:p>
            <text:p text:style-name="Text_20_body"><text:a xlink:type="simple" xlink:href="http://rumwiki.duckdns.org/doku.php?id=hr:mjesta:gornji_cormathyr:solitude" text:style-name="Internet_20_link" text:visited-style-name="Visited_20_Internet_20_Link">Solitude</text:a></text:p>
            <text:p text:style-name="Text_20_body"><text:a xlink:type="simple" xlink:href="http://rumwiki.duckdns.org/doku.php?id=hr:mjesta:gornji_cormathyr:srgoth" text:style-name="Internet_20_link" text:visited-style-name="Visited_20_Internet_20_Link">Srgoth</text:a></text:p>
            <text:p text:style-name="Text_20_body"><text:a xlink:type="simple" xlink:href="http://rumwiki.duckdns.org/doku.php?id=hr:mjesta:gornji_cormathyr:tulga" text:style-name="Internet_20_link" text:visited-style-name="Visited_20_Internet_20_Link">Tulga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27</meta:creation-date>
    <dc:creator>Generated</dc:creator>
    <dc:date>2026-09-13T17::09:27</dc:date>
    <dc:language>en-US</dc:language>
    <meta:editing-cycles>1</meta:editing-cycles>
    <meta:editing-duration>PT0S</meta:editing-duration>
    <dc:title>en:mjesta:gornji_cormathyr</dc:title>
  </office:meta>
</office:document-meta>
</file>