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gornji_cormathyr:solitude"/><text:bookmark-start text:name="__RefHeading___solitude_1"/><text:bookmark-start text:name="solitude"/>Solitude<text:bookmark-end text:name="__RefHeading___solitude_1"/><text:bookmark-end text:name="solitude"/></text:h>
      <text:p text:style-name="Text_20_body">Glavni grad <text:a xlink:type="simple" xlink:href="http://rumwiki.duckdns.org/doku.php?id=hr:mjesta:drzave:cormathyr" text:style-name="Internet_20_link" text:visited-style-name="Visited_20_Internet_20_Link">Kraljevine Cormathyr</text:a>, nalazi se na u regiji <text:a xlink:type="simple" xlink:href="http://rumwiki.duckdns.org/doku.php?id=hr:mjesta:gornji_cormathyr" text:style-name="Internet_20_link" text:visited-style-name="Visited_20_Internet_20_Link">Gornji Comrathyr</text:a>.</text:p>
      <text:p text:style-name="Text_20_body">Visoke kamene zidine sa drveniom građevinom na vrhu. Vrata su masivna drvena, dvostruka. Glavna ulica je dovoljno široka da čak i tri kočije mogu paralelno biti jedna kraj druge. U sredini grada je velika tržnica. Kuće su večinom kamenog prizemlja sa drvenim katovima. Nekoliko zgrada ima staklene izloge.</text:p>
      <text:p text:style-name="Text_20_body">Povijest grada govori o tome kako je grad sagrađen na nekoliko slovjeva ostataka bivših gradova.</text:p>
      <text:p text:style-name="Text_20_body">U Cormathyrskom ratu uspješno obranjen od napada Elyisie.</text:p>
      <text:p text:style-name="Text_20_body">Mjesto radničkog ustanka jedne mravlje kolonije.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znamenite_ustanove_2"/><text:bookmark-start text:name="znamenite_ustanove"/>Znamenite ustanove<text:bookmark-end text:name="__RefHeading___znamenite_ustanove_2"/><text:bookmark-end text:name="znamenite_ustanove"/></text:h>
            <text:p text:style-name="Text_20_body"><text:a xlink:type="simple" xlink:href="http://rumwiki.duckdns.org/doku.php?id=hr:mjesta:gornji_cormathyr:solitude:wee_jas" text:style-name="Internet_20_link" text:visited-style-name="Visited_20_Internet_20_Link">Hram Wee Jas</text:a></text:p>
            <text:p text:style-name="Text_20_body"><text:a xlink:type="simple" xlink:href="http://rumwiki.duckdns.org/doku.php?id=hr:mjesta:gornji_cormathyr:solitude:pijana_avantura" text:style-name="Internet_20_link" text:visited-style-name="Visited_20_Internet_20_Link">Taverna Pijana avantura</text:a></text:p>
            <text:p text:style-name="Text_20_body"><text:a xlink:type="simple" xlink:href="http://rumwiki.duckdns.org/doku.php?id=hr:mjesta:gornji_cormathyr:solitude:senior_ducan" text:style-name="Internet_20_link" text:visited-style-name="Visited_20_Internet_20_Link">Druidske svaštarije</text:a> - Travarski dućan <text:a xlink:type="simple" xlink:href="http://rumwiki.duckdns.org/doku.php?id=hr:5e:likovi:npcs:senior" text:style-name="Internet_20_link" text:visited-style-name="Visited_20_Internet_20_Link">Seniora</text:a></text:p>
            <text:p text:style-name="Text_20_body">Fancy kplus restoran</text:p>
          </table:table-cell>
          <table:table-cell office:value-type="string" table:style-name="tablecell">
            <text:h text:style-name="Heading_20_2" text:outline-level="2"><text:bookmark-start text:name="__RefHeading___znamenite_osobe_3"/><text:bookmark-start text:name="znamenite_osobe"/>Znamenite osobe<text:bookmark-end text:name="__RefHeading___znamenite_osobe_3"/><text:bookmark-end text:name="znamenite_osobe"/></text:h>
            <text:p text:style-name="Text_20_body"><text:a xlink:type="simple" xlink:href="http://rumwiki.duckdns.org/doku.php?id=hr:5e:likovi:npcs:senior" text:style-name="Internet_20_link" text:visited-style-name="Visited_20_Internet_20_Link">Senior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1:01</meta:creation-date>
    <dc:creator>Generated</dc:creator>
    <dc:date>2026-09-13T17::11:01</dc:date>
    <dc:language>en-US</dc:language>
    <meta:editing-cycles>1</meta:editing-cycles>
    <meta:editing-duration>PT0S</meta:editing-duration>
    <dc:title>en:mjesta:gornji_cormathyr:solitude</dc:title>
  </office:meta>
</office:document-meta>
</file>