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gornji_cormathyr:solitude:senior_ducan"/><text:bookmark-start text:name="__RefHeading___druidske_svastarije_1"/><text:bookmark-start text:name="druidske_svastarije"/>Druidske svaštarije<text:bookmark-end text:name="__RefHeading___druidske_svastarije_1"/><text:bookmark-end text:name="druidske_svastarije"/></text:h>
      <text:p text:style-name="Text_20_body">Dućan u <text:a xlink:type="simple" xlink:href="http://rumwiki.duckdns.org/doku.php?id=hr:mjesta:gornji_cormathyr:solitude" text:style-name="Internet_20_link" text:visited-style-name="Visited_20_Internet_20_Link">Solitudeu</text:a> pod vlasništvom <text:a xlink:type="simple" xlink:href="http://rumwiki.duckdns.org/doku.php?id=hr:5e:likovi:npcs:senior" text:style-name="Internet_20_link" text:visited-style-name="Visited_20_Internet_20_Link">Seniora</text:a>.</text:p>
      <text:p text:style-name="Text_20_body">Simbol dućana je spirala u štitu sa zvjezdicama.</text:p>
      <text:p text:style-name="Text_20_body">Prodaje ljekovito bilje, napitke i ono posebno ljekovito bilj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2:58</meta:creation-date>
    <dc:creator>Generated</dc:creator>
    <dc:date>2026-09-13T16::22:58</dc:date>
    <dc:language>en-US</dc:language>
    <meta:editing-cycles>1</meta:editing-cycles>
    <meta:editing-duration>PT0S</meta:editing-duration>
    <dc:title>en:mjesta:gornji_cormathyr:solitude:senior_ducan</dc:title>
  </office:meta>
</office:document-meta>
</file>