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gornji_cormathyr:solitude:wee_jas"/><text:bookmark-start text:name="__RefHeading___hram_bozice_wee_jas_u_solitude-u_1"/><text:bookmark-start text:name="hram_bozice_wee_jas_u_solitude-u"/>Hram božice Wee Jas u Solitude-u<text:bookmark-end text:name="__RefHeading___hram_bozice_wee_jas_u_solitude-u_1"/><text:bookmark-end text:name="hram_bozice_wee_jas_u_solitude-u"/></text:h>
      <text:p text:style-name="Text_20_body">U sjevernom uglu Soltude-a, nalazi se malena drvena kućica sa velikim parkom oko nje. Istovremeno preljepim i spokojnim. Česti ukrasni ornamenti su crvene i goruće lubanje.</text:p>
      <text:p text:style-name="Text_20_body">Ulaskom u malu kućicu posjetitelji vide stamo staro stepenište. Spuštanjem niz stepenice nalazi se stari podzemni hram. U hramu su samo mlade redovnice. </text:p>
      <text:p text:style-name="Text_20_body">Hram se sastoji samo od jedne velike prostorije sa kipom božice. Oko te prostorije nalazi se dvadeset vratiju u “prizemlju” i na katu. Prostorija ima unutarnji balkon.</text:p>
      <text:p text:style-name="Text_20_body">Cijeli hram je prožet anti-magijskim poljem.</text:p>
      <text:p text:style-name="Text_20_body">U njemu se nalazi skladište ukletih predme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9::41:07</meta:creation-date>
    <dc:creator>Generated</dc:creator>
    <dc:date>2026-09-13T19::41:07</dc:date>
    <dc:language>en-US</dc:language>
    <meta:editing-cycles>1</meta:editing-cycles>
    <meta:editing-duration>PT0S</meta:editing-duration>
    <dc:title>en:mjesta:gornji_cormathyr:solitude:wee_jas</dc:title>
  </office:meta>
</office:document-meta>
</file>