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guilcoln_atoll"/><text:bookmark-start text:name="__RefHeading___guilcoln_atoll_1"/><text:bookmark-start text:name="guilcoln_atoll"/>Guilcoln Atoll<text:bookmark-end text:name="__RefHeading___guilcoln_atoll_1"/><text:bookmark-end text:name="guilcoln_atoll"/></text:h></table:table-cell></table:table-row></table:table></draw:text-box></draw:frame></text:p>
      <text:a xlink:type="simple" xlink:href="http://rumwiki.duckdns.org/doku.php?id=hr:mjesta:guilcoln_atoll:tarir" text:style-name="Internet_20_link" text:visited-style-name="Visited_20_Internet_20_Link">Tarir</text:a>
      <text:p text:style-name="Text_20_body"><text:a xlink:type="simple" xlink:href="http://rumwiki.duckdns.org/doku.php?id=hr:mjesta:guilcoln_atoll:plajcona" text:style-name="Internet_20_link" text:visited-style-name="Visited_20_Internet_20_Link">Plajcona</text:a></text:p>
      <text:p text:style-name="Text_20_body">Otočić pod kontrolom <text:a xlink:type="simple" xlink:href="http://rumwiki.duckdns.org/doku.php?id=hr:mjesta:drzave:gragala" text:style-name="Internet_20_link" text:visited-style-name="Visited_20_Internet_20_Link">Gragale</text:a>.</text:p>
      <text:p text:style-name="Text_20_body">Locirana je u Bfwebui moru na samom 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guilcoln_atoll:tarir" text:style-name="Internet_20_link" text:visited-style-name="Visited_20_Internet_20_Link">Tarir</text:a></text:p>
            <text:p text:style-name="Text_20_body"><text:a xlink:type="simple" xlink:href="http://rumwiki.duckdns.org/doku.php?id=hr:mjesta:guilcoln_atoll:plajcona" text:style-name="Internet_20_link" text:visited-style-name="Visited_20_Internet_20_Link">Plajcona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45</meta:creation-date>
    <dc:creator>Generated</dc:creator>
    <dc:date>2026-09-13T17::09:45</dc:date>
    <dc:language>en-US</dc:language>
    <meta:editing-cycles>1</meta:editing-cycles>
    <meta:editing-duration>PT0S</meta:editing-duration>
    <dc:title>en:mjesta:guilcoln_atoll</dc:title>
  </office:meta>
</office:document-meta>
</file>