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incelsko_primorje"/><text:bookmark-start text:name="__RefHeading___incelsko_primorje_1"/><text:bookmark-start text:name="incelsko_primorje"/>Incelsko Primorje<text:bookmark-end text:name="__RefHeading___incelsko_primorje_1"/><text:bookmark-end text:name="incelsko_primorje"/></text:h></table:table-cell></table:table-row></table:table></draw:text-box></draw:frame></text:p>
      <text:p text:style-name="Text_20_body"><text:a xlink:type="simple" xlink:href="http://rumwiki.duckdns.org/doku.php?id=hr:mjesta:incelsko_primorje:ebonhawke" text:style-name="Internet_20_link" text:visited-style-name="Visited_20_Internet_20_Link">Ebonhawke</text:a></text:p>
      <text:p text:style-name="Text_20_body"><text:a xlink:type="simple" xlink:href="http://rumwiki.duckdns.org/doku.php?id=hr:mjesta:incelsko_primorje:kaciola" text:style-name="Internet_20_link" text:visited-style-name="Visited_20_Internet_20_Link">Kaciola</text:a></text:p>
      <text:p text:style-name="Text_20_body"><text:a xlink:type="simple" xlink:href="http://rumwiki.duckdns.org/doku.php?id=hr:mjesta:incelsko_primorje:piat" text:style-name="Internet_20_link" text:visited-style-name="Visited_20_Internet_20_Link">Piat</text:a></text:p>
      <text:p text:style-name="Text_20_body">Regija <text:a xlink:type="simple" xlink:href="http://rumwiki.duckdns.org/doku.php?id=hr:mjesta:drzave:cormathyr" text:style-name="Internet_20_link" text:visited-style-name="Visited_20_Internet_20_Link">Kraljevine Cormathyr</text:a> na obali Incelskog mora koja se proteže od <text:a xlink:type="simple" xlink:href="http://rumwiki.duckdns.org/doku.php?id=hr:mjesta:neovisna_uvala" text:style-name="Internet_20_link" text:visited-style-name="Visited_20_Internet_20_Link">Neovisne Uvale</text:a> do <text:a xlink:type="simple" xlink:href="http://rumwiki.duckdns.org/doku.php?id=hr:mjesta:shaved_bears" text:style-name="Internet_20_link" text:visited-style-name="Visited_20_Internet_20_Link">Shaved Bears peninsula</text:a>.</text:p>
      <text:p text:style-name="Horizontal_20_Line"/>
      <text:h text:style-name="Heading_20_2" text:outline-level="2"><text:bookmark-start text:name="__RefHeading___poznata_naselja_2"/><text:bookmark-start text:name="poznata_naselja"/>Poznata naselja<text:bookmark-end text:name="__RefHeading___poznata_naselja_2"/><text:bookmark-end text:name="poznata_naselja"/></text:h>
      <text:p text:style-name="Text_20_body"><text:a xlink:type="simple" xlink:href="http://rumwiki.duckdns.org/doku.php?id=hr:mjesta:incelsko_primorje:kaciola" text:style-name="Internet_20_link" text:visited-style-name="Visited_20_Internet_20_Link">Kaciola</text:a></text:p>
      <text:p text:style-name="Text_20_body"><text:a xlink:type="simple" xlink:href="http://rumwiki.duckdns.org/doku.php?id=hr:mjesta:incelsko_primorje:ebonhawke" text:style-name="Internet_20_link" text:visited-style-name="Visited_20_Internet_20_Link">Ebonhawke</text:a></text:p>
      <text:p text:style-name="Text_20_body"><text:a xlink:type="simple" xlink:href="http://rumwiki.duckdns.org/doku.php?id=hr:mjesta:incelsko_primorje:piat" text:style-name="Internet_20_link" text:visited-style-name="Visited_20_Internet_20_Link">Pia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14</meta:creation-date>
    <dc:creator>Generated</dc:creator>
    <dc:date>2026-09-13T15::26:14</dc:date>
    <dc:language>en-US</dc:language>
    <meta:editing-cycles>1</meta:editing-cycles>
    <meta:editing-duration>PT0S</meta:editing-duration>
    <dc:title>en:mjesta:incelsko_primorje</dc:title>
  </office:meta>
</office:document-meta>
</file>