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mjesta:jabuka"/><text:bookmark-start text:name="__RefHeading___jabuka_1"/><text:bookmark-start text:name="jabuka"/>Jabuka<text:bookmark-end text:name="__RefHeading___jabuka_1"/><text:bookmark-end text:name="jabuka"/></text:h></table:table-cell></table:table-row></table:table></draw:text-box></draw:frame></text:p>
      <text:a xlink:type="simple" xlink:href="http://rumwiki.duckdns.org/doku.php?id=hr:mjesta:jabuka:balog" text:style-name="Internet_20_link" text:visited-style-name="Visited_20_Internet_20_Link">Balog</text:a>
      <text:p text:style-name="Text_20_body"><text:a xlink:type="simple" xlink:href="http://rumwiki.duckdns.org/doku.php?id=hr:mjesta:jabuka:bifor" text:style-name="Internet_20_link" text:visited-style-name="Visited_20_Internet_20_Link">Bifor</text:a></text:p>
      <text:p text:style-name="Text_20_body"><text:a xlink:type="simple" xlink:href="http://rumwiki.duckdns.org/doku.php?id=hr:mjesta:jabuka:kalur" text:style-name="Internet_20_link" text:visited-style-name="Visited_20_Internet_20_Link">Kalur</text:a></text:p>
      <text:p text:style-name="Text_20_body">Otok pod nadzorom <text:a xlink:type="simple" xlink:href="http://rumwiki.duckdns.org/doku.php?id=hr:mjesta:drzave:tal_dorei" text:style-name="Internet_20_link" text:visited-style-name="Visited_20_Internet_20_Link">Kraljevine Tal' Dorei</text:a>.</text:p>
      <text:p text:style-name="Horizontal_20_Line"/>
      <text:h text:style-name="Heading_20_2" text:outline-level="2"><text:bookmark-start text:name="__RefHeading___poznata_naselja_2"/><text:bookmark-start text:name="poznata_naselja"/>Poznata naselja<text:bookmark-end text:name="__RefHeading___poznata_naselja_2"/><text:bookmark-end text:name="poznata_naselja"/></text:h>
      <text:p text:style-name="Text_20_body"><text:a xlink:type="simple" xlink:href="http://rumwiki.duckdns.org/doku.php?id=hr:mjesta:jabuka:balog" text:style-name="Internet_20_link" text:visited-style-name="Visited_20_Internet_20_Link">Balog</text:a></text:p>
      <text:p text:style-name="Text_20_body"><text:a xlink:type="simple" xlink:href="http://rumwiki.duckdns.org/doku.php?id=hr:mjesta:jabuka:bifor" text:style-name="Internet_20_link" text:visited-style-name="Visited_20_Internet_20_Link">Bifor</text:a></text:p>
      <text:p text:style-name="Text_20_body"><text:a xlink:type="simple" xlink:href="http://rumwiki.duckdns.org/doku.php?id=hr:mjesta:jabuka:kalur" text:style-name="Internet_20_link" text:visited-style-name="Visited_20_Internet_20_Link">Kalu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8::00:24</meta:creation-date>
    <dc:creator>Generated</dc:creator>
    <dc:date>2026-09-13T18::00:24</dc:date>
    <dc:language>en-US</dc:language>
    <meta:editing-cycles>1</meta:editing-cycles>
    <meta:editing-duration>PT0S</meta:editing-duration>
    <dc:title>en:mjesta:jabuka</dc:title>
  </office:meta>
</office:document-meta>
</file>