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jebereve:otok_nartski"/><text:bookmark-start text:name="__RefHeading___otok_nartski_1"/><text:bookmark-start text:name="otok_nartski"/>Otok Nartski<text:bookmark-end text:name="__RefHeading___otok_nartski_1"/><text:bookmark-end text:name="otok_nartski"/></text:h>
      <text:p text:style-name="Text_20_body">Grad na <text:a xlink:type="simple" xlink:href="http://rumwiki.duckdns.org/doku.php?id=hr:mjesta:jebereve" text:style-name="Internet_20_link" text:visited-style-name="Visited_20_Internet_20_Link">Otoku Jebereve</text:a>.</text:p>
      <text:p text:style-name="Text_20_body">Opisao <text:a xlink:type="simple" xlink:href="http://rumwiki.duckdns.org/doku.php?id=hr:5e:likovi:pcs:pakijan" text:style-name="Internet_20_link" text:visited-style-name="Visited_20_Internet_20_Link">Pakijan</text:a>:</text:p>
      <text:p text:style-name="Text_20_body">Nakon kaj smo zaobišli zaštitni zid ugledali smo kameni grad uskih ulica i luka punih raznih brodova, vidi se da su luku gradili iskusni ljudi budući da su birtije odmah uz rivu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52</meta:creation-date>
    <dc:creator>Generated</dc:creator>
    <dc:date>2026-09-13T17::59:52</dc:date>
    <dc:language>en-US</dc:language>
    <meta:editing-cycles>1</meta:editing-cycles>
    <meta:editing-duration>PT0S</meta:editing-duration>
    <dc:title>en:mjesta:jebereve:otok_nartski</dc:title>
  </office:meta>
</office:document-meta>
</file>