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jebereve:zagreb"/><text:bookmark-start text:name="__RefHeading___zagreb_1"/><text:bookmark-start text:name="zagreb"/>Zagreb<text:bookmark-end text:name="__RefHeading___zagreb_1"/><text:bookmark-end text:name="zagreb"/></text:h>
      <text:p text:style-name="Text_20_body">Glavna vojna baza mornarice Horugve. <text:line-break/>
Nalazi se na <text:a xlink:type="simple" xlink:href="http://rumwiki.duckdns.org/doku.php?id=hr:mjesta:jebereve" text:style-name="Internet_20_link" text:visited-style-name="Visited_20_Internet_20_Link">Otoku Jebereve</text:a> te je u posjedu <text:a xlink:type="simple" xlink:href="http://rumwiki.duckdns.org/doku.php?id=hr:likovi:grupe:obitelj_otok" text:style-name="Internet_20_link" text:visited-style-name="Visited_20_Internet_20_Link">Plemićke obitelj Otok</text:a>. </text:p>
      <text:p text:style-name="Text_20_body">Mjesto rođenja <text:a xlink:type="simple" xlink:href="http://rumwiki.duckdns.org/doku.php?id=hr:5e:likovi:pcs:teuta" text:style-name="Internet_20_link" text:visited-style-name="Visited_20_Internet_20_Link">Teute Otok</text:a>.</text:p>
      <text:p text:style-name="Horizontal_20_Line"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znamenite_lokacije_2"/><text:bookmark-start text:name="znamenite_lokacije"/>Znamenite lokacije:<text:bookmark-end text:name="__RefHeading___znamenite_lokacije_2"/><text:bookmark-end text:name="znamenite_lokacije"/></text:h>
          </table:table-cell>
          <table:table-cell office:value-type="string" table:style-name="tablecell">
            <text:h text:style-name="Heading_20_3" text:outline-level="3"><text:bookmark-start text:name="__RefHeading___poznate_licnosti_3"/><text:bookmark-start text:name="poznate_licnosti"/>Poznate ličnosti<text:bookmark-end text:name="__RefHeading___poznate_licnosti_3"/><text:bookmark-end text:name="poznate_licnosti"/></text:h>
            <text:p text:style-name="Text_20_body"><text:a xlink:type="simple" xlink:href="http://rumwiki.duckdns.org/doku.php?id=hr:5e:likovi:npcs:filip_otok" text:style-name="Internet_20_link" text:visited-style-name="Visited_20_Internet_20_Link">Admiral Filip Otok</text:a></text:p>
            <text:p text:style-name="Text_20_body"><text:a xlink:type="simple" xlink:href="http://rumwiki.duckdns.org/doku.php?id=hr:5e:likovi:npcs:lena_otok" text:style-name="Internet_20_link" text:visited-style-name="Visited_20_Internet_20_Link">Lena Otok</text:a></text:p>
            <text:p text:style-name="Text_20_body"><text:a xlink:type="simple" xlink:href="http://rumwiki.duckdns.org/doku.php?id=hr:5e:likovi:npcs:silvija_otok" text:style-name="Internet_20_link" text:visited-style-name="Visited_20_Internet_20_Link">Silvija Otok</text:a></text:p>
            <text:p text:style-name="Text_20_body"><text:a xlink:type="simple" xlink:href="http://rumwiki.duckdns.org/doku.php?id=hr:5e:likovi:pcs:teuta" text:style-name="Internet_20_link" text:visited-style-name="Visited_20_Internet_20_Link">Teuta Otok</text:a></text:p>
            <text:p text:style-name="Text_20_body"><text:a xlink:type="simple" xlink:href="http://rumwiki.duckdns.org/doku.php?id=hr:5e:likovi:npcs:voix_holy" text:style-name="Internet_20_link" text:visited-style-name="Visited_20_Internet_20_Link">Voix Holy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0:47</meta:creation-date>
    <dc:creator>Generated</dc:creator>
    <dc:date>2026-09-13T16::20:47</dc:date>
    <dc:language>en-US</dc:language>
    <meta:editing-cycles>1</meta:editing-cycles>
    <meta:editing-duration>PT0S</meta:editing-duration>
    <dc:title>en:mjesta:jebereve:zagreb</dc:title>
  </office:meta>
</office:document-meta>
</file>