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en:mjesta:kraljevski_otok:kraljev_grudobran"/><text:bookmark-start text:name="__RefHeading___kraljev_grudobran_1"/><text:bookmark-start text:name="kraljev_grudobran"/>Kraljev Grudobran<text:bookmark-end text:name="__RefHeading___kraljev_grudobran_1"/><text:bookmark-end text:name="kraljev_grudobran"/></text:h></table:table-cell></table:table-row></table:table></draw:text-box></draw:frame></text:p>
      <text:p text:style-name="Text_20_body"><text:a xlink:type="simple" xlink:href="http://rumwiki.duckdns.org/doku.php?id=hr:mjesta:drzave:neovisni" text:style-name="Internet_20_link" text:visited-style-name="Visited_20_Internet_20_Link">Neovisan</text:a> grad na <text:a xlink:type="simple" xlink:href="http://rumwiki.duckdns.org/doku.php?id=hr:mjesta:kraljevski_otok" text:style-name="Internet_20_link" text:visited-style-name="Visited_20_Internet_20_Link">Kraljevskom Otoku</text:a>.</text:p>
      <text:p text:style-name="Horizontal_20_Line"/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h text:style-name="Heading_20_2" text:outline-level="2"><text:bookmark-start text:name="__RefHeading___poznate_ustanove_2"/><text:bookmark-start text:name="poznate_ustanove"/>Poznate ustanove:<text:bookmark-end text:name="__RefHeading___poznate_ustanove_2"/><text:bookmark-end text:name="poznate_ustanove"/></text:h>
          </table:table-cell>
          <table:table-cell office:value-type="string" table:style-name="tablecell">
            <text:h text:style-name="Heading_20_2" text:outline-level="2"><text:bookmark-start text:name="__RefHeading___povezane_osobe_3"/><text:bookmark-start text:name="povezane_osobe"/>Povezane osobe:<text:bookmark-end text:name="__RefHeading___povezane_osobe_3"/><text:bookmark-end text:name="povezane_osobe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8::52:42</meta:creation-date>
    <dc:creator>Generated</dc:creator>
    <dc:date>2026-09-13T18::52:42</dc:date>
    <dc:language>en-US</dc:language>
    <meta:editing-cycles>1</meta:editing-cycles>
    <meta:editing-duration>PT0S</meta:editing-duration>
    <dc:title>en:mjesta:kraljevski_otok:kraljev_grudobran</dc:title>
  </office:meta>
</office:document-meta>
</file>