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ljekoviti_poluotok:pilboro_port:na_doku"/><text:bookmark-start text:name="__RefHeading___birtija_na_doku_1"/><text:bookmark-start text:name="birtija_na_doku"/>Birtija "Na doku"<text:bookmark-end text:name="__RefHeading___birtija_na_doku_1"/><text:bookmark-end text:name="birtija_na_doku"/></text:h>
      <text:p text:style-name="Text_20_body">Lokacija: <text:a xlink:type="simple" xlink:href="http://rumwiki.duckdns.org/doku.php?id=hr:mjesta:ljekoviti_poluotok:pilboro_port" text:style-name="Internet_20_link" text:visited-style-name="Visited_20_Internet_20_Link">Pilboro Port</text:a></text:p>
      <text:h text:style-name="Heading_20_2" text:outline-level="2"><text:bookmark-start text:name="__RefHeading___bitka_za_birtiju_na_doku_2"/><text:bookmark-start text:name="bitka_za_birtiju_na_doku"/>Bitka za birtiju "Na doku":<text:bookmark-end text:name="__RefHeading___bitka_za_birtiju_na_doku_2"/><text:bookmark-end text:name="bitka_za_birtiju_na_doku"/></text:h>
      <text:p text:style-name="Text_20_body">To je birtija u koju smo ušli, prije 20ak godina tamo se dogodila legendarna glupost.. ovaj legendarna bitka. Mjesto na kojem je Rumgobbler je najbolje mjesto za odmah doći do birtije. Jednom se dogodilo da se posada broda Žuja ubacila ispred posade broda Pan na mjesto ispred birtije. Te dve posade nikada se nisu voljele, a ovo je bila kap koja je prelila čašu. Sve je počelo sa puno psovki i prijetnjama.. onda su posade krenule po barut i topovske kugle. Sljedećih par sati izgledalo je tragikomično, puno skaldišta je dobilo nove prozore ili rupe na krovovima. Bitka je završila tako da su oba boda potonula (priča se da su drugi brodovi krenuli pucati po njima), a posade oba broda bile su popularne ali iz krivih razlog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9::42:17</meta:creation-date>
    <dc:creator>Generated</dc:creator>
    <dc:date>2026-09-13T19::42:17</dc:date>
    <dc:language>en-US</dc:language>
    <meta:editing-cycles>1</meta:editing-cycles>
    <meta:editing-duration>PT0S</meta:editing-duration>
    <dc:title>en:mjesta:ljekoviti_poluotok:pilboro_port:na_doku</dc:title>
  </office:meta>
</office:document-meta>
</file>