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menagerie_coast"/><text:bookmark-start text:name="__RefHeading___menagerie_coast_1"/><text:bookmark-start text:name="menagerie_coast"/>Menagerie Coast<text:bookmark-end text:name="__RefHeading___menagerie_coast_1"/><text:bookmark-end text:name="menagerie_coast"/></text:h></table:table-cell></table:table-row></table:table></draw:text-box></draw:frame></text:p>
      <text:a xlink:type="simple" xlink:href="http://rumwiki.duckdns.org/doku.php?id=hr:mjesta:menagerie_coast:gnisis" text:style-name="Internet_20_link" text:visited-style-name="Visited_20_Internet_20_Link">Gnisis</text:a>
      <text:p text:style-name="Text_20_body"><text:a xlink:type="simple" xlink:href="http://rumwiki.duckdns.org/doku.php?id=hr:mjesta:menagerie_coast:khuul" text:style-name="Internet_20_link" text:visited-style-name="Visited_20_Internet_20_Link">Khuul</text:a></text:p>
      <text:p text:style-name="Text_20_body"><text:a xlink:type="simple" xlink:href="http://rumwiki.duckdns.org/doku.php?id=hr:mjesta:menagerie_coast:veloth" text:style-name="Internet_20_link" text:visited-style-name="Visited_20_Internet_20_Link">Veloth</text:a>
</text:p>
      <text:p text:style-name="Text_20_body">Uvala pod kontrolom <text:a xlink:type="simple" xlink:href="http://rumwiki.duckdns.org/doku.php?id=hr:mjesta:drzave:tal_dorei" text:style-name="Internet_20_link" text:visited-style-name="Visited_20_Internet_20_Link">Kraljevine Tal' Dorei</text:a>.</text:p>
      <text:p text:style-name="Text_20_body">Locirana je u Bfwebui moru na samom zapad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menagerie_coast:gnisis" text:style-name="Internet_20_link" text:visited-style-name="Visited_20_Internet_20_Link">Gnisis</text:a></text:p>
            <text:p text:style-name="Text_20_body"><text:a xlink:type="simple" xlink:href="http://rumwiki.duckdns.org/doku.php?id=hr:mjesta:menagerie_coast:khuul" text:style-name="Internet_20_link" text:visited-style-name="Visited_20_Internet_20_Link">Khuul</text:a></text:p>
            <text:p text:style-name="Text_20_body"><text:a xlink:type="simple" xlink:href="http://rumwiki.duckdns.org/doku.php?id=hr:mjesta:menagerie_coast:veloth" text:style-name="Internet_20_link" text:visited-style-name="Visited_20_Internet_20_Link">Veloth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02</meta:creation-date>
    <dc:creator>Generated</dc:creator>
    <dc:date>2026-09-13T17::09:02</dc:date>
    <dc:language>en-US</dc:language>
    <meta:editing-cycles>1</meta:editing-cycles>
    <meta:editing-duration>PT0S</meta:editing-duration>
    <dc:title>en:mjesta:menagerie_coast</dc:title>
  </office:meta>
</office:document-meta>
</file>