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nad_hmeljdlje"/><text:bookmark-start text:name="__RefHeading___nad_hmeljdlje_1"/><text:bookmark-start text:name="nad_hmeljdlje"/>Nad Hmeljdlje<text:bookmark-end text:name="__RefHeading___nad_hmeljdlje_1"/><text:bookmark-end text:name="nad_hmeljdlje"/></text:h></table:table-cell></table:table-row></table:table></draw:text-box></draw:frame></text:p>
      <text:a xlink:type="simple" xlink:href="http://rumwiki.duckdns.org/doku.php?id=hr:mjesta:nad_hmeljdlje:munjava" text:style-name="Internet_20_link" text:visited-style-name="Visited_20_Internet_20_Link">Munjava</text:a>
      <text:p text:style-name="Text_20_body"><text:a xlink:type="simple" xlink:href="http://rumwiki.duckdns.org/doku.php?id=hr:mjesta:nad_hmeljdlje:zablatje" text:style-name="Internet_20_link" text:visited-style-name="Visited_20_Internet_20_Link">Zablatje</text:a></text:p>
      <text:p text:style-name="Text_20_body"><text:a xlink:type="simple" xlink:href="http://rumwiki.duckdns.org/doku.php?id=hr:mjesta:nad_hmeljdlje:novi_grad" text:style-name="Internet_20_link" text:visited-style-name="Visited_20_Internet_20_Link">Novi Grad</text:a></text:p>
      <text:p text:style-name="Text_20_body"><text:a xlink:type="simple" xlink:href="http://rumwiki.duckdns.org/doku.php?id=hr:mjesta:nad_hmeljdlje:lizi" text:style-name="Internet_20_link" text:visited-style-name="Visited_20_Internet_20_Link">Lizi</text:a>
</text:p>
      <text:p text:style-name="Text_20_body">Regija <text:a xlink:type="simple" xlink:href="http://rumwiki.duckdns.org/doku.php?id=hr:mjesta:drzave:horugva" text:style-name="Internet_20_link" text:visited-style-name="Visited_20_Internet_20_Link">Kraljevine Horugve</text:a> omeđena Šoderskim morem sa sjevera, Prijestolonasljednikovičinom uvalom s istoka, Rijekom Hmeljdom s juga i <text:a xlink:type="simple" xlink:href="http://rumwiki.duckdns.org/doku.php?id=hr:mjesta:betezna" text:style-name="Internet_20_link" text:visited-style-name="Visited_20_Internet_20_Link">Betežnjom</text:a> s zapada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nad_hmeljdlje:munjava" text:style-name="Internet_20_link" text:visited-style-name="Visited_20_Internet_20_Link">Munjava</text:a></text:p>
            <text:p text:style-name="Text_20_body"><text:a xlink:type="simple" xlink:href="http://rumwiki.duckdns.org/doku.php?id=hr:mjesta:nad_hmeljdlje:zablatje" text:style-name="Internet_20_link" text:visited-style-name="Visited_20_Internet_20_Link">Zablatje</text:a></text:p>
            <text:p text:style-name="Text_20_body"><text:a xlink:type="simple" xlink:href="http://rumwiki.duckdns.org/doku.php?id=hr:mjesta:nad_hmeljdlje:novi_grad" text:style-name="Internet_20_link" text:visited-style-name="Visited_20_Internet_20_Link">Novi Grad</text:a></text:p>
            <text:p text:style-name="Text_20_body"><text:a xlink:type="simple" xlink:href="http://rumwiki.duckdns.org/doku.php?id=hr:mjesta:nad_hmeljdlje:lizi" text:style-name="Internet_20_link" text:visited-style-name="Visited_20_Internet_20_Link">Lizi</text:a></text:p>
          </table:table-cell>
          <table:table-cell office:value-type="string" table:style-name="tablecell">
            <text:h text:style-name="Heading_20_2" text:outline-level="2"><text:bookmark-start text:name="__RefHeading___poznate_lokacije_3"/><text:bookmark-start text:name="poznate_lokacije"/>Poznate lokacije<text:bookmark-end text:name="__RefHeading___poznate_lokacije_3"/><text:bookmark-end text:name="poznate_lokacije"/></text:h>
            <text:h text:style-name="Heading_20_2" text:outline-level="2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9:16</meta:creation-date>
    <dc:creator>Generated</dc:creator>
    <dc:date>2026-09-13T17::09:16</dc:date>
    <dc:language>en-US</dc:language>
    <meta:editing-cycles>1</meta:editing-cycles>
    <meta:editing-duration>PT0S</meta:editing-duration>
    <dc:title>en:mjesta:nad_hmeljdlje</dc:title>
  </office:meta>
</office:document-meta>
</file>