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ad_hmeljdlje:novi_grad"/><text:bookmark-start text:name="__RefHeading___novi_grad_1"/><text:bookmark-start text:name="novi_grad"/>Novi Grad<text:bookmark-end text:name="__RefHeading___novi_grad_1"/><text:bookmark-end text:name="novi_grad"/></text:h>
      <text:p text:style-name="Text_20_body">Glavni grad Kraljevine <text:a xlink:type="simple" xlink:href="http://rumwiki.duckdns.org/doku.php?id=hr:mjesta:drzave:horugva" text:style-name="Internet_20_link" text:visited-style-name="Visited_20_Internet_20_Link">Horugve</text:a> i centar regije <text:a xlink:type="simple" xlink:href="http://rumwiki.duckdns.org/doku.php?id=hr:mjesta:nad_hmeljdlje" text:style-name="Internet_20_link" text:visited-style-name="Visited_20_Internet_20_Link">Nad Hmeljdlje</text:a>.</text:p>
      <text:h text:style-name="Heading_20_2" text:outline-level="2"><text:bookmark-start text:name="__RefHeading___lokalne_ustanove_2"/><text:bookmark-start text:name="lokalne_ustanove"/>Lokalne ustanove<text:bookmark-end text:name="__RefHeading___lokalne_ustanove_2"/><text:bookmark-end text:name="lokalne_ustanove"/></text:h>
      <text:p text:style-name="Text_20_body">Rosmery time - birtija</text:p>
      <text:p text:style-name="Text_20_body">Špeceraj - trgovina mješovite robe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3"/><text:bookmark-start text:name="poznate_ustanove"/>Poznate ustanove:<text:bookmark-end text:name="__RefHeading___poznate_ustanove_3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4"/><text:bookmark-start text:name="povezane_osobe"/>Povezane osobe:<text:bookmark-end text:name="__RefHeading___povezane_osobe_4"/><text:bookmark-end text:name="povezane_osobe"/></text:h>
            <text:p text:style-name="Text_20_body"><text:a xlink:type="simple" xlink:href="http://rumwiki.duckdns.org/doku.php?id=hr:5e:likovi:npcs:stipe_horugva" text:style-name="Internet_20_link" text:visited-style-name="Visited_20_Internet_20_Link">Stipe od Horugv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3:00</meta:creation-date>
    <dc:creator>Generated</dc:creator>
    <dc:date>2026-09-13T20::33:00</dc:date>
    <dc:language>en-US</dc:language>
    <meta:editing-cycles>1</meta:editing-cycles>
    <meta:editing-duration>PT0S</meta:editing-duration>
    <dc:title>en:mjesta:nad_hmeljdlje:novi_grad</dc:title>
  </office:meta>
</office:document-meta>
</file>