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r-voth:crystal_forest"/><text:bookmark-start text:name="__RefHeading___the_crystal_forest_1"/><text:bookmark-start text:name="the_crystal_forest"/>The Crystal forest<text:bookmark-end text:name="__RefHeading___the_crystal_forest_1"/><text:bookmark-end text:name="the_crystal_forest"/></text:h>
      <text:p text:style-name="Text_20_body">Colossal crystals erupt from the cavern floor and ceiling like a petrified woodland frozen mid-sway. <text:line-break/>
Some towers rise two hundred feet tall, their razor-edged facets glowing with inner light in shades of sapphire, rose-quartz, and lightning-white. <text:line-break/>
Others sprawl sideways in tangled thickets, their branches interlocking to form natural archways and vaulted halls. </text:p>
      <text:p text:style-name="Text_20_body">A constant low-frequency hum vibrates through every surface, felt in the teeth and bones of any creature that lingers too long. The air tastes metallic and faintly sweet.</text:p>
      <text:p text:style-name="Text_20_body">The crystals are the secret behind clockwork machines, equal part magic and science.</text:p>
      <text:p text:style-name="Text_20_body">The mining of these crystals is done on a limited scale. Thst is because like actual forests, these crystals continualy grow - as long as the base of the crystal is untouched.</text:p>
      <text:p text:style-name="Text_20_body">However mining the crystals is dangereous. Besides the crystaline elementals and thieves drawn to the crystals, the crystals themselves are deadly when ingested in a form of fine dust produced while mi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42</meta:creation-date>
    <dc:creator>Generated</dc:creator>
    <dc:date>2026-09-13T16::19:42</dc:date>
    <dc:language>en-US</dc:language>
    <meta:editing-cycles>1</meta:editing-cycles>
    <meta:editing-duration>PT0S</meta:editing-duration>
    <dc:title>en:mjesta:nar-voth:crystal_forest</dc:title>
  </office:meta>
</office:document-meta>
</file>