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jesta:nar-voth:everspring"/><text:bookmark-start text:name="__RefHeading___everspring_1"/><text:bookmark-start text:name="everspring"/>Everspring<text:bookmark-end text:name="__RefHeading___everspring_1"/><text:bookmark-end text:name="everspring"/></text:h>
      <text:p text:style-name="Text_20_body">A strong spring of nature energy in the darklands below <text:a xlink:type="simple" xlink:href="http://rumwiki.duckdns.org/doku.php?id=en:mjesta:drzave:tal_dorei" text:style-name="Internet_20_link" text:visited-style-name="Visited_20_Internet_20_Link">Tal' Dorei</text:a>.</text:p>
      <text:p text:style-name="Text_20_body">It is not merely a spring; it is a living wound in the stone where the raw essence of nature has refused to yield to the crushing dark. Glowing veins of emerald and gold pulse through the surrounding rock like arteries, feeding bioluminescent mosses, colossal ferns, and flowers that bloom in total darkness. The air itself feels heavier here, thick with the scent of wet earth, ozone, and something ancient.</text:p>
      <text:p text:style-name="Text_20_body">At the center of the cavern complex rises the Deepfall, a roaring waterfall of impossible scale. The water does not simply tumble from a ledge; it pours from a vertical shaft that pierces every layer of the Darklands, descending several kilometers in a single unbroken plunge. Mist and thunder fill the chasm, and those who stand too close for long find their wounds closing, their fatigue vanishing, yet their dreams growing disturbingly vivid with visions of primeval jungles and titanic beasts. The river that feeds the fall has no known surface source.</text:p>
      <text:p text:style-name="Text_20_body">The vault underneath is home to numereous megafauna and is suspected to be the origin point for the prehistoric creatures roaming the surrounding fores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6:13</meta:creation-date>
    <dc:creator>Generated</dc:creator>
    <dc:date>2026-09-13T14::26:13</dc:date>
    <dc:language>en-US</dc:language>
    <meta:editing-cycles>1</meta:editing-cycles>
    <meta:editing-duration>PT0S</meta:editing-duration>
    <dc:title>en:mjesta:nar-voth:everspring</dc:title>
  </office:meta>
</office:document-meta>
</file>