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ar-voth:scrapyard"/><text:bookmark-start text:name="__RefHeading___the_scrapyard_1"/><text:bookmark-start text:name="the_scrapyard"/>The Scrapyard<text:bookmark-end text:name="__RefHeading___the_scrapyard_1"/><text:bookmark-end text:name="the_scrapyard"/></text:h>
      <text:p text:style-name="Text_20_body">The evergrowing industry of the Crystal Forest creates a lot of waste.
The nearby platou became a trash dump - the largest dump in Tal' Dorei.</text:p>
      <text:p text:style-name="Text_20_body">With time the magic of the Crystal dust fed into the pile enriching it.<text:line-break/>
Today the pile is enlarged on purpose, as all metallic scraps get enchanted in it. The changes are unpredictable, however the allure of finding hidden treasure attracts many.</text:p>
      <text:p text:style-name="Text_20_body">Today a grand market is located at the Scrapyard, selling large quantities of enriched and enchanted metals, both precious and common.<text:line-break/>
It is said that the richest stalls in the market are the ones selling equipment to the scrap div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42</meta:creation-date>
    <dc:creator>Generated</dc:creator>
    <dc:date>2026-09-13T16::19:42</dc:date>
    <dc:language>en-US</dc:language>
    <meta:editing-cycles>1</meta:editing-cycles>
    <meta:editing-duration>PT0S</meta:editing-duration>
    <dc:title>en:mjesta:nar-voth:scrapyard</dc:title>
  </office:meta>
</office:document-meta>
</file>