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ddf65344f837d848c853f6bde8d6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neovisna_uvala"/><text:bookmark-start text:name="__RefHeading___neovisna_uvala_1"/><text:bookmark-start text:name="neovisna_uvala"/>Neovisna Uvala<text:bookmark-end text:name="__RefHeading___neovisna_uvala_1"/><text:bookmark-end text:name="neovisna_uvala"/></text:h></table:table-cell></table:table-row></table:table></draw:text-box></draw:frame></text:p>
      <text:p text:style-name="Text_20_body"><draw:frame draw:style-name="mediaright" draw:name="0" text:anchor-type="paragraph" draw:z-index="0" svg:width="10.583333333333cm" svg:height="10.510844748858cm"><draw:image xlink:href="Pictures/a3ddf65344f837d848c853f6bde8d66a.png" xlink:type="simple" xlink:show="embed" xlink:actuate="onLoad"/></draw:frame></text:p>
      <text:p text:style-name="Text_20_body">Regija koja se nalazi između <text:a xlink:type="simple" xlink:href="http://rumwiki.duckdns.org/doku.php?id=hr:mjesta:drzave:horugva" text:style-name="Internet_20_link" text:visited-style-name="Visited_20_Internet_20_Link">Kraljevine Horugve</text:a> i <text:a xlink:type="simple" xlink:href="http://rumwiki.duckdns.org/doku.php?id=hr:mjesta:drzave:cormathyr" text:style-name="Internet_20_link" text:visited-style-name="Visited_20_Internet_20_Link">Kraljevine Cormathyr</text:a>. </text:p>
      <text:p text:style-name="Text_20_body">Sastoji se isključivo od <text:a xlink:type="simple" xlink:href="http://rumwiki.duckdns.org/doku.php?id=hr:mjesta:drzave:neovisni" text:style-name="Internet_20_link" text:visited-style-name="Visited_20_Internet_20_Link">neovisnih</text:a> gradića koji nezavisnost čuvaju kroz svoju jaku gardu koja osigurava da je svaki napad na njih visoki rizik, za malo nagrade koja se sastoji od par manjih gradića.</text:p>
      <text:p text:style-name="Horizontal_20_Line"/>
      <text:h text:style-name="Heading_20_2" text:outline-level="2"><text:bookmark-start text:name="__RefHeading___znamenita_naselja_2"/><text:bookmark-start text:name="znamenita_naselja"/>Znamenita naselja<text:bookmark-end text:name="__RefHeading___znamenita_naselja_2"/><text:bookmark-end text:name="znamenita_naselja"/></text:h>
      <text:p text:style-name="Text_20_body"><text:a xlink:type="simple" xlink:href="http://rumwiki.duckdns.org/doku.php?id=hr:mjesta:neovisna_uvala:hanchenfluegel" text:style-name="Internet_20_link" text:visited-style-name="Visited_20_Internet_20_Link">Hanchenflügel</text:a></text:p>
      <text:p text:style-name="Text_20_body"><text:a xlink:type="simple" xlink:href="http://rumwiki.duckdns.org/doku.php?id=hr:mjesta:neovisna_uvala:hasongo" text:style-name="Internet_20_link" text:visited-style-name="Visited_20_Internet_20_Link">Hasongo</text:a></text:p>
      <text:p text:style-name="Text_20_body"><text:a xlink:type="simple" xlink:href="http://rumwiki.duckdns.org/doku.php?id=hr:mjesta:neovisna_uvala:nehulefthinght" text:style-name="Internet_20_link" text:visited-style-name="Visited_20_Internet_20_Link">Nehulefthinght</text:a></text:p>
      <text:p text:style-name="Text_20_body"><text:a xlink:type="simple" xlink:href="http://rumwiki.duckdns.org/doku.php?id=hr:mjesta:neovisna_uvala:pinjor" text:style-name="Internet_20_link" text:visited-style-name="Visited_20_Internet_20_Link">Pinj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45</meta:creation-date>
    <dc:creator>Generated</dc:creator>
    <dc:date>2026-09-13T17::58:45</dc:date>
    <dc:language>en-US</dc:language>
    <meta:editing-cycles>1</meta:editing-cycles>
    <meta:editing-duration>PT0S</meta:editing-duration>
    <dc:title>en:mjesta:neovisna_uvala</dc:title>
  </office:meta>
</office:document-meta>
</file>