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othanzia"/><text:bookmark-start text:name="__RefHeading___othanzia_1"/><text:bookmark-start text:name="othanzia"/>Othanzia<text:bookmark-end text:name="__RefHeading___othanzia_1"/><text:bookmark-end text:name="othanzia"/></text:h></table:table-cell></table:table-row></table:table></draw:text-box></draw:frame></text:p>
      <text:p text:style-name="Text_20_body"><text:a xlink:type="simple" xlink:href="http://rumwiki.duckdns.org/doku.php?id=hr:mjesta:othanzia:dubrava" text:style-name="Internet_20_link" text:visited-style-name="Visited_20_Internet_20_Link">Dubrava</text:a></text:p>
      <text:p text:style-name="Text_20_body"><text:a xlink:type="simple" xlink:href="http://rumwiki.duckdns.org/doku.php?id=hr:mjesta:othanzia:imocki" text:style-name="Internet_20_link" text:visited-style-name="Visited_20_Internet_20_Link">Imocki</text:a></text:p>
      <text:p text:style-name="Text_20_body"><text:a xlink:type="simple" xlink:href="http://rumwiki.duckdns.org/doku.php?id=hr:mjesta:othanzia:martinbor" text:style-name="Internet_20_link" text:visited-style-name="Visited_20_Internet_20_Link">Martinbor</text:a></text:p>
      <text:p text:style-name="Text_20_body"><text:a xlink:type="simple" xlink:href="http://rumwiki.duckdns.org/doku.php?id=hr:mjesta:othanzia:sharapli" text:style-name="Internet_20_link" text:visited-style-name="Visited_20_Internet_20_Link">Sharapli</text:a></text:p>
      <text:p text:style-name="Text_20_body"><text:a xlink:type="simple" xlink:href="http://rumwiki.duckdns.org/doku.php?id=hr:mjesta:othanzia:tabor" text:style-name="Internet_20_link" text:visited-style-name="Visited_20_Internet_20_Link">Tabor</text:a></text:p>
      <text:p text:style-name="Text_20_body">Područije pod kontrolom <text:a xlink:type="simple" xlink:href="http://rumwiki.duckdns.org/doku.php?id=hr:mjesta:drzave:tal_dorei" text:style-name="Internet_20_link" text:visited-style-name="Visited_20_Internet_20_Link">Kraljevine Tal' Dorei</text:a>.</text:p>
      <text:p text:style-name="Text_20_body">Lociran je na samom jugozapadu <text:a xlink:type="simple" xlink:href="http://rumwiki.duckdns.org/doku.php?id=hr:mjesta:kontinenti:zlatno_otocje" text:style-name="Internet_20_link" text:visited-style-name="Visited_20_Internet_20_Link">Zlatnog Otočj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othanzia:dubrava" text:style-name="Internet_20_link" text:visited-style-name="Visited_20_Internet_20_Link">Dubrava</text:a></text:p>
            <text:p text:style-name="Text_20_body"><text:a xlink:type="simple" xlink:href="http://rumwiki.duckdns.org/doku.php?id=hr:mjesta:othanzia:imocki" text:style-name="Internet_20_link" text:visited-style-name="Visited_20_Internet_20_Link">Imocki</text:a></text:p>
            <text:p text:style-name="Text_20_body"><text:a xlink:type="simple" xlink:href="http://rumwiki.duckdns.org/doku.php?id=hr:mjesta:othanzia:martinbor" text:style-name="Internet_20_link" text:visited-style-name="Visited_20_Internet_20_Link">Martinbor</text:a></text:p>
            <text:p text:style-name="Text_20_body"><text:a xlink:type="simple" xlink:href="http://rumwiki.duckdns.org/doku.php?id=hr:mjesta:othanzia:sharapli" text:style-name="Internet_20_link" text:visited-style-name="Visited_20_Internet_20_Link">Sharapli</text:a></text:p>
            <text:p text:style-name="Text_20_body"><text:a xlink:type="simple" xlink:href="http://rumwiki.duckdns.org/doku.php?id=hr:mjesta:othanzia:tabor" text:style-name="Internet_20_link" text:visited-style-name="Visited_20_Internet_20_Link">Tabor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9:38</meta:creation-date>
    <dc:creator>Generated</dc:creator>
    <dc:date>2026-09-13T16::19:38</dc:date>
    <dc:language>en-US</dc:language>
    <meta:editing-cycles>1</meta:editing-cycles>
    <meta:editing-duration>PT0S</meta:editing-duration>
    <dc:title>en:mjesta:othanzia</dc:title>
  </office:meta>
</office:document-meta>
</file>