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6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PluginODTAutoStyle_Frame_1_text_frame" draw:name="Frame1" text:anchor-type="paragraph" svg:width="289.134pt" draw:z-index="0" svg:min-height="1cm"><draw:text-box><table:table table:style-name="Table"><table:table-column table:style-name="odt_auto_style_table_column_1_1"/><table:table-row><table:table-cell office:value-type="string" table:style-name="tablecell"><text:h text:style-name="Heading_20_1" text:outline-level="1"><text:bookmark text:name="en:mjesta:otok_kamo:komalije"/><text:bookmark-start text:name="__RefHeading___komalije_1"/><text:bookmark-start text:name="komalije"/>Komalije<text:bookmark-end text:name="__RefHeading___komalije_1"/><text:bookmark-end text:name="komalije"/></text:h></table:table-cell></table:table-row></table:table></draw:text-box></draw:frame></text:p>
      <text:p text:style-name="Text_20_body">Grad <text:a xlink:type="simple" xlink:href="http://rumwiki.duckdns.org/doku.php?id=hr:mjesta:drzave:gragala" text:style-name="Internet_20_link" text:visited-style-name="Visited_20_Internet_20_Link">Gragale</text:a> na <text:a xlink:type="simple" xlink:href="http://rumwiki.duckdns.org/doku.php?id=hr:mjesta:otok_kamo" text:style-name="Internet_20_link" text:visited-style-name="Visited_20_Internet_20_Link">Otoku Kamo</text:a>.</text:p>
      <text:p text:style-name="Horizontal_20_Line"/>
      <table:table table:style-name="Table">
        <table:table-column table:style-name="odt_auto_style_table_column_2_1"/>
        <table:table-column table:style-name="odt_auto_style_table_column_2_2"/>
        <table:table-row>
          <table:table-cell office:value-type="string" table:style-name="tablecell">
            <text:h text:style-name="Heading_20_2" text:outline-level="2"><text:bookmark-start text:name="__RefHeading___poznate_lokacije_2"/><text:bookmark-start text:name="poznate_lokacije"/>Poznate lokacije<text:bookmark-end text:name="__RefHeading___poznate_lokacije_2"/><text:bookmark-end text:name="poznate_lokacije"/></text:h>
          </table:table-cell>
          <table:table-cell office:value-type="string" table:style-name="tablecell">
            <text:h text:style-name="Heading_20_2" text:outline-level="2"><text:bookmark-start text:name="__RefHeading___poznati_likovi_3"/><text:bookmark-start text:name="poznati_likovi"/>Poznati likovi<text:bookmark-end text:name="__RefHeading___poznati_likovi_3"/><text:bookmark-end text:name="poznati_likovi"/></text:h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6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3T18::52:36</meta:creation-date>
    <dc:creator>Generated</dc:creator>
    <dc:date>2026-09-13T18::52:36</dc:date>
    <dc:language>en-US</dc:language>
    <meta:editing-cycles>1</meta:editing-cycles>
    <meta:editing-duration>PT0S</meta:editing-duration>
    <dc:title>en:mjesta:otok_kamo:komalije</dc:title>
  </office:meta>
</office:document-meta>
</file>