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mjesta:pod_hmeljdlje:dardani"/><text:bookmark-start text:name="__RefHeading___dardani_1"/><text:bookmark-start text:name="dardani"/>Dardani<text:bookmark-end text:name="__RefHeading___dardani_1"/><text:bookmark-end text:name="dardani"/></text:h>
      <text:p text:style-name="Text_20_body">Grad u <text:a xlink:type="simple" xlink:href="http://rumwiki.duckdns.org/doku.php?id=hr:mjesta:pod_hmeljdlje" text:style-name="Internet_20_link" text:visited-style-name="Visited_20_Internet_20_Link">Pod Hmeljdlje</text:a> regiji <text:a xlink:type="simple" xlink:href="http://rumwiki.duckdns.org/doku.php?id=hr:mjesta:drzave:horugva" text:style-name="Internet_20_link" text:visited-style-name="Visited_20_Internet_20_Link">Kraljevine Horugve</text:a>.</text:p>
      <text:p text:style-name="Text_20_body">Nalazi se na ušću rijeke Hmeljde.</text:p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>
            <text:h text:style-name="Heading_20_2" text:outline-level="2"><text:bookmark-start text:name="__RefHeading___poznate_lokacije_2"/><text:bookmark-start text:name="poznate_lokacije"/>Poznate lokacije<text:bookmark-end text:name="__RefHeading___poznate_lokacije_2"/><text:bookmark-end text:name="poznate_lokacije"/></text:h>
            <text:p text:style-name="Text_20_body">Britija Mario</text:p>
            <text:p text:style-name="Text_20_body">Vleika tržnica na trgu</text:p>
            <text:p text:style-name="Text_20_body">Vojni kompleks</text:p>
            <text:p text:style-name="Text_20_body">Hramovi svim bogovima reda</text:p>
          </table:table-cell>
          <table:table-cell office:value-type="string" table:style-name="tablecell">
            <text:h text:style-name="Heading_20_2" text:outline-level="2"><text:bookmark-start text:name="__RefHeading___povezane_osobe_3"/><text:bookmark-start text:name="povezane_osobe"/>Povezane osobe:<text:bookmark-end text:name="__RefHeading___povezane_osobe_3"/><text:bookmark-end text:name="povezane_osobe"/></text:h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7::10:08</meta:creation-date>
    <dc:creator>Generated</dc:creator>
    <dc:date>2026-09-13T17::10:08</dc:date>
    <dc:language>en-US</dc:language>
    <meta:editing-cycles>1</meta:editing-cycles>
    <meta:editing-duration>PT0S</meta:editing-duration>
    <dc:title>en:mjesta:pod_hmeljdlje:dardani</dc:title>
  </office:meta>
</office:document-meta>
</file>