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ravens_ascent:barrows_deep"/><text:bookmark-start text:name="__RefHeading___barrow_s_deep_1"/><text:bookmark-start text:name="barrow_s_deep"/>Barrow's Deep<text:bookmark-end text:name="__RefHeading___barrow_s_deep_1"/><text:bookmark-end text:name="barrow_s_deep"/></text:h></table:table-cell></table:table-row></table:table></draw:text-box></draw:frame></text:p>
      <text:p text:style-name="Text_20_body"><text:a xlink:type="simple" xlink:href="http://rumwiki.duckdns.org/doku.php?id=hr:mjesta:drzave:neovisni" text:style-name="Internet_20_link" text:visited-style-name="Visited_20_Internet_20_Link">Neovisan</text:a> grad na <text:a xlink:type="simple" xlink:href="http://rumwiki.duckdns.org/doku.php?id=hr:mjesta:ravens_ascent" text:style-name="Internet_20_link" text:visited-style-name="Visited_20_Internet_20_Link">Raven's Ascent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9::39:10</meta:creation-date>
    <dc:creator>Generated</dc:creator>
    <dc:date>2026-09-13T19::39:10</dc:date>
    <dc:language>en-US</dc:language>
    <meta:editing-cycles>1</meta:editing-cycles>
    <meta:editing-duration>PT0S</meta:editing-duration>
    <dc:title>en:mjesta:ravens_ascent:barrows_deep</dc:title>
  </office:meta>
</office:document-meta>
</file>