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rumedam:brude"/><text:bookmark-start text:name="__RefHeading___brude_1"/><text:bookmark-start text:name="brude"/>Brude<text:bookmark-end text:name="__RefHeading___brude_1"/><text:bookmark-end text:name="brude"/></text:h>
      <text:p text:style-name="Text_20_body">A city <text:a xlink:type="simple" xlink:href="http://rumwiki.duckdns.org/doku.php?id=en:mjesta:drzave:tal_dorei" text:style-name="Internet_20_link" text:visited-style-name="Visited_20_Internet_20_Link">in the Kingdom of Tal' Dorei</text:a> in the region <text:a xlink:type="simple" xlink:href="http://rumwiki.duckdns.org/doku.php?id=hr:mjesta:rumedam" text:style-name="Internet_20_link" text:visited-style-name="Visited_20_Internet_20_Link">Rumedam</text:a>.</text:p>
      <text:p text:style-name="Text_20_body">Most of the city is located underground, surrounding the vast portal known as the <text:a xlink:type="simple" xlink:href="http://rumwiki.duckdns.org/doku.php?id=en:mjesta:nar-voth:brude_gate" text:style-name="Internet_20_link" text:visited-style-name="Visited_20_Internet_20_Link">Brude Gate</text:a>.</text:p>
      <text:p text:style-name="Text_20_body">This city holds the largest population of Earth Ginies, Elementals and Ginie-kin.<text:line-break/>
The mayor is Razmesh, the Duchess of avalanch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18</meta:creation-date>
    <dc:creator>Generated</dc:creator>
    <dc:date>2026-09-13T18::00:18</dc:date>
    <dc:language>en-US</dc:language>
    <meta:editing-cycles>1</meta:editing-cycles>
    <meta:editing-duration>PT0S</meta:editing-duration>
    <dc:title>en:mjesta:rumedam:brude</dc:title>
  </office:meta>
</office:document-meta>
</file>