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sankovec"/><text:bookmark-start text:name="__RefHeading___sankovec_1"/><text:bookmark-start text:name="sankovec"/>Šankovec<text:bookmark-end text:name="__RefHeading___sankovec_1"/><text:bookmark-end text:name="sankovec"/></text:h></table:table-cell></table:table-row></table:table></draw:text-box></draw:frame></text:p>
      <text:p text:style-name="Text_20_body">Regija <text:a xlink:type="simple" xlink:href="http://rumwiki.duckdns.org/doku.php?id=en:mjesta:drzave:horugva" text:style-name="Internet_20_link" text:visited-style-name="Visited_20_Internet_20_Link">Kraljevine Horugve</text:a>.</text:p>
      <text:p text:style-name="Text_20_body"><text:a xlink:type="simple" xlink:href="http://rumwiki.duckdns.org/doku.php?id=en:mjesta:sankovec:cakovec" text:style-name="Internet_20_link" text:visited-style-name="Visited_20_Internet_20_Link">Čakovec</text:a></text:p>
      <text:p text:style-name="Text_20_body"><text:a xlink:type="simple" xlink:href="http://rumwiki.duckdns.org/doku.php?id=en:mjesta:sankovec:kraljevo_polje" text:style-name="Internet_20_link" text:visited-style-name="Visited_20_Internet_20_Link">Kraljevo Polje</text:a></text:p>
      <text:p text:style-name="Text_20_body"><text:a xlink:type="simple" xlink:href="http://rumwiki.duckdns.org/doku.php?id=en:mjesta:sankovec:modrunj" text:style-name="Internet_20_link" text:visited-style-name="Visited_20_Internet_20_Link">Modrunj</text:a></text:p>
      <text:p text:style-name="Text_20_body"><text:a xlink:type="simple" xlink:href="http://rumwiki.duckdns.org/doku.php?id=en:mjesta:sankovec:norbel" text:style-name="Internet_20_link" text:visited-style-name="Visited_20_Internet_20_Link">Norbel</text:a></text:p>
      <text:p text:style-name="Text_20_body"><text:a xlink:type="simple" xlink:href="http://rumwiki.duckdns.org/doku.php?id=en:mjesta:sankovec:prknjevac" text:style-name="Internet_20_link" text:visited-style-name="Visited_20_Internet_20_Link">Prknjevac</text:a>
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en:mjesta:sankovec:cakovec" text:style-name="Internet_20_link" text:visited-style-name="Visited_20_Internet_20_Link">Čakovec</text:a></text:p>
            <text:p text:style-name="Text_20_body"><text:a xlink:type="simple" xlink:href="http://rumwiki.duckdns.org/doku.php?id=en:mjesta:sankovec:kraljevo_polje" text:style-name="Internet_20_link" text:visited-style-name="Visited_20_Internet_20_Link">Kraljevo Polje</text:a></text:p>
            <text:p text:style-name="Text_20_body"><text:a xlink:type="simple" xlink:href="http://rumwiki.duckdns.org/doku.php?id=en:mjesta:sankovec:modrunj" text:style-name="Internet_20_link" text:visited-style-name="Visited_20_Internet_20_Link">Modrunj</text:a></text:p>
            <text:p text:style-name="Text_20_body"><text:a xlink:type="simple" xlink:href="http://rumwiki.duckdns.org/doku.php?id=en:mjesta:sankovec:norbel" text:style-name="Internet_20_link" text:visited-style-name="Visited_20_Internet_20_Link">Norbel</text:a></text:p>
            <text:p text:style-name="Text_20_body"><text:a xlink:type="simple" xlink:href="http://rumwiki.duckdns.org/doku.php?id=en:mjesta:sankovec:prknjevac" text:style-name="Internet_20_link" text:visited-style-name="Visited_20_Internet_20_Link">Prknjevac</text:a></text:p>
          </table:table-cell>
          <table:table-cell office:value-type="string" table:style-name="tablecell">
            <text:h text:style-name="Heading_20_2" text:outline-level="2"><text:bookmark-start text:name="__RefHeading___poznate_lokacije_3"/><text:bookmark-start text:name="poznate_lokacije"/>Poznate lokacije<text:bookmark-end text:name="__RefHeading___poznate_lokacije_3"/><text:bookmark-end text:name="poznate_lokacije"/></text:h>
            <text:h text:style-name="Heading_20_2" text:outline-level="2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29</meta:creation-date>
    <dc:creator>Generated</dc:creator>
    <dc:date>2026-09-13T13::28:29</dc:date>
    <dc:language>en-US</dc:language>
    <meta:editing-cycles>1</meta:editing-cycles>
    <meta:editing-duration>PT0S</meta:editing-duration>
    <dc:title>en:mjesta:sankovec</dc:title>
  </office:meta>
</office:document-meta>
</file>