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shaved_bears"/><text:bookmark-start text:name="__RefHeading___shaved_bears_peninsula_1"/><text:bookmark-start text:name="shaved_bears_peninsula"/>Shaved Bears peninsula<text:bookmark-end text:name="__RefHeading___shaved_bears_peninsula_1"/><text:bookmark-end text:name="shaved_bears_peninsula"/></text:h></table:table-cell></table:table-row></table:table></draw:text-box></draw:frame></text:p>
      <text:p text:style-name="Text_20_body"><text:a xlink:type="simple" xlink:href="http://rumwiki.duckdns.org/doku.php?id=hr:mjesta:shaved_bears:badlands" text:style-name="Internet_20_link" text:visited-style-name="Visited_20_Internet_20_Link">Badlands</text:a></text:p>
      <text:p text:style-name="Text_20_body"><text:a xlink:type="simple" xlink:href="http://rumwiki.duckdns.org/doku.php?id=hr:mjesta:shaved_bears:bristol" text:style-name="Internet_20_link" text:visited-style-name="Visited_20_Internet_20_Link">Bristol</text:a></text:p>
      <text:p text:style-name="Text_20_body"><text:a xlink:type="simple" xlink:href="http://rumwiki.duckdns.org/doku.php?id=hr:mjesta:shaved_bears:galvay" text:style-name="Internet_20_link" text:visited-style-name="Visited_20_Internet_20_Link">Galvay</text:a></text:p>
      <text:p text:style-name="Text_20_body"><text:a xlink:type="simple" xlink:href="http://rumwiki.duckdns.org/doku.php?id=hr:mjesta:shaved_bears:iris" text:style-name="Internet_20_link" text:visited-style-name="Visited_20_Internet_20_Link">Iris</text:a></text:p>
      <text:p text:style-name="Text_20_body"><text:a xlink:type="simple" xlink:href="http://rumwiki.duckdns.org/doku.php?id=hr:mjesta:shaved_bears:lexington" text:style-name="Internet_20_link" text:visited-style-name="Visited_20_Internet_20_Link">Lexington</text:a></text:p>
      <text:p text:style-name="Text_20_body"><text:a xlink:type="simple" xlink:href="http://rumwiki.duckdns.org/doku.php?id=hr:mjesta:shaved_bears:liverpool" text:style-name="Internet_20_link" text:visited-style-name="Visited_20_Internet_20_Link">Liverpool</text:a></text:p>
      <text:p text:style-name="Text_20_body"><text:a xlink:type="simple" xlink:href="http://rumwiki.duckdns.org/doku.php?id=hr:mjesta:shaved_bears:maui" text:style-name="Internet_20_link" text:visited-style-name="Visited_20_Internet_20_Link">Maui</text:a></text:p>
      <text:p text:style-name="Text_20_body">Poluotok pod kontrolom <text:a xlink:type="simple" xlink:href="http://rumwiki.duckdns.org/doku.php?id=hr:mjesta:drzave:elyisia" text:style-name="Internet_20_link" text:visited-style-name="Visited_20_Internet_20_Link">Carstva Elyisi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shaved_bears:badlands" text:style-name="Internet_20_link" text:visited-style-name="Visited_20_Internet_20_Link">Badlands</text:a></text:p>
            <text:p text:style-name="Text_20_body"><text:a xlink:type="simple" xlink:href="http://rumwiki.duckdns.org/doku.php?id=hr:mjesta:shaved_bears:bristol" text:style-name="Internet_20_link" text:visited-style-name="Visited_20_Internet_20_Link">Bristol</text:a></text:p>
            <text:p text:style-name="Text_20_body"><text:a xlink:type="simple" xlink:href="http://rumwiki.duckdns.org/doku.php?id=hr:mjesta:shaved_bears:galvay" text:style-name="Internet_20_link" text:visited-style-name="Visited_20_Internet_20_Link">Galvay</text:a></text:p>
            <text:p text:style-name="Text_20_body"><text:a xlink:type="simple" xlink:href="http://rumwiki.duckdns.org/doku.php?id=hr:mjesta:shaved_bears:iris" text:style-name="Internet_20_link" text:visited-style-name="Visited_20_Internet_20_Link">Iris</text:a></text:p>
            <text:p text:style-name="Text_20_body"><text:a xlink:type="simple" xlink:href="http://rumwiki.duckdns.org/doku.php?id=hr:mjesta:shaved_bears:lexington" text:style-name="Internet_20_link" text:visited-style-name="Visited_20_Internet_20_Link">Lexington</text:a></text:p>
            <text:p text:style-name="Text_20_body"><text:a xlink:type="simple" xlink:href="http://rumwiki.duckdns.org/doku.php?id=hr:mjesta:shaved_bears:liverpool" text:style-name="Internet_20_link" text:visited-style-name="Visited_20_Internet_20_Link">Liverpool</text:a></text:p>
            <text:p text:style-name="Text_20_body"><text:a xlink:type="simple" xlink:href="http://rumwiki.duckdns.org/doku.php?id=hr:mjesta:shaved_bears:maui" text:style-name="Internet_20_link" text:visited-style-name="Visited_20_Internet_20_Link">Maui</text:a></text:p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00</meta:creation-date>
    <dc:creator>Generated</dc:creator>
    <dc:date>2026-09-13T14::26:00</dc:date>
    <dc:language>en-US</dc:language>
    <meta:editing-cycles>1</meta:editing-cycles>
    <meta:editing-duration>PT0S</meta:editing-duration>
    <dc:title>en:mjesta:shaved_bears</dc:title>
  </office:meta>
</office:document-meta>
</file>